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06000019A200001DEE134014DC.wmf"/>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Arial1" svg:font-family="Arial" style:font-family-generic="roman" style:font-pitch="variable"/>
    <style:font-face style:name="CIDFont+F2" svg:font-family="CIDFont+F2" style:font-family-generic="roman" style:font-pitch="variable"/>
    <style:font-face style:name="CIDFont+F4" svg:font-family="CIDFont+F4"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Palace Script MT" svg:font-family="'Palace Script MT'"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Arial2" svg:font-family="Arial" style:font-family-generic="system" style:font-pitch="variable"/>
    <style:font-face style:name="CIDFont+F21" svg:font-family="CIDFont+F2" style:font-family-generic="system" style:font-pitch="variable"/>
    <style:font-face style:name="CIDFont+F41" svg:font-family="CIDFont+F4" style:font-family-generic="system" style:font-pitch="variable"/>
    <style:font-face style:name="Cambria1" svg:font-family="Cambria"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cm" fo:margin-bottom="0cm" fo:line-height="150%" fo:text-align="justify" style:justify-single-word="false"/>
    </style:style>
    <style:style style:name="P2" style:family="paragraph" style:parent-style-name="Standard">
      <style:paragraph-properties fo:margin-top="0cm" fo:margin-bottom="0cm" fo:line-height="150%"/>
      <style:text-properties style:font-name="CIDFont+F4" fo:font-size="10pt" style:font-size-asian="10pt" style:font-name-complex="CIDFont+F41" style:font-size-complex="10pt"/>
    </style:style>
    <style:style style:name="P3" style:family="paragraph" style:parent-style-name="Standard">
      <style:paragraph-properties fo:margin-top="0cm" fo:margin-bottom="0cm" fo:line-height="150%" fo:text-align="justify" style:justify-single-word="false"/>
      <style:text-properties style:font-name="CIDFont+F4" fo:font-size="10pt" style:font-size-asian="10pt" style:font-name-complex="CIDFont+F41" style:font-size-complex="10pt"/>
    </style:style>
    <style:style style:name="P4" style:family="paragraph" style:parent-style-name="Standard">
      <style:paragraph-properties fo:margin-top="0cm" fo:margin-bottom="0cm" fo:line-height="150%" fo:text-align="justify" style:justify-single-word="false"/>
      <style:text-properties style:font-name="CIDFont+F4" fo:font-size="10pt" fo:font-weight="bold" style:font-size-asian="10pt" style:font-weight-asian="bold" style:font-name-complex="CIDFont+F41" style:font-size-complex="10pt"/>
    </style:style>
    <style:style style:name="P5" style:family="paragraph" style:parent-style-name="Standard">
      <style:paragraph-properties fo:margin-top="0cm" fo:margin-bottom="0cm" fo:line-height="150%"/>
      <style:text-properties style:font-name="CIDFont+F4" fo:font-weight="bold" style:font-weight-asian="bold" style:font-name-complex="CIDFont+F41"/>
    </style:style>
    <style:style style:name="P6" style:family="paragraph" style:parent-style-name="List_20_Paragraph">
      <style:text-properties style:font-name="CIDFont+F4" fo:font-size="10pt" style:font-size-asian="10pt" style:font-name-complex="CIDFont+F41" style:font-size-complex="10pt"/>
    </style:style>
    <style:style style:name="P7" style:family="paragraph" style:parent-style-name="List_20_Paragraph">
      <style:paragraph-properties fo:margin-top="0cm" fo:margin-bottom="0cm" fo:line-height="100%"/>
      <style:text-properties style:font-name="CIDFont+F2" fo:font-size="12pt" style:font-size-asian="12pt" style:font-name-complex="CIDFont+F21" style:font-size-complex="12pt"/>
    </style:style>
    <style:style style:name="P8" style:family="paragraph" style:parent-style-name="List_20_Paragraph">
      <style:paragraph-properties fo:margin-top="0cm" fo:margin-bottom="0cm" fo:line-height="100%"/>
      <style:text-properties style:font-name="CIDFont+F2" fo:font-size="14pt" style:font-size-asian="14pt" style:font-name-complex="CIDFont+F21" style:font-size-complex="14pt"/>
    </style:style>
    <style:style style:name="P9" style:family="paragraph" style:parent-style-name="List_20_Paragraph">
      <style:paragraph-properties fo:margin-top="0cm" fo:margin-bottom="0cm" fo:line-height="100%"/>
      <style:text-properties style:font-name="CIDFont+F2" fo:font-size="14pt" style:text-underline-style="solid" style:text-underline-width="bold" style:text-underline-color="font-color" style:font-size-asian="14pt" style:font-name-complex="CIDFont+F21" style:font-size-complex="14pt"/>
    </style:style>
    <style:style style:name="P10" style:family="paragraph" style:parent-style-name="List_20_Paragraph" style:list-style-name="WWNum3">
      <style:paragraph-properties fo:margin-top="0cm" fo:margin-bottom="0cm" fo:line-height="100%"/>
    </style:style>
    <style:style style:name="P11" style:family="paragraph" style:parent-style-name="List_20_Paragraph" style:list-style-name="WWNum2">
      <style:paragraph-properties fo:margin-top="0cm" fo:margin-bottom="0cm" fo:line-height="150%" fo:text-align="justify" style:justify-single-word="false"/>
    </style:style>
    <style:style style:name="P12" style:family="paragraph" style:parent-style-name="List_20_Paragraph">
      <style:paragraph-properties fo:margin-top="0cm" fo:margin-bottom="0cm" fo:line-height="150%" fo:text-align="justify" style:justify-single-word="false"/>
      <style:text-properties style:font-name="CIDFont+F4" fo:font-size="10pt" style:font-size-asian="10pt" style:font-name-complex="CIDFont+F41" style:font-size-complex="10pt"/>
    </style:style>
    <style:style style:name="P13" style:family="paragraph" style:parent-style-name="Default">
      <style:text-properties fo:font-size="11.5pt" style:font-size-asian="11.5pt" style:font-size-complex="11.5pt"/>
    </style:style>
    <style:style style:name="P14" style:family="paragraph" style:parent-style-name="Default">
      <style:text-properties fo:font-size="11pt" style:font-size-asian="11pt" style:font-size-complex="11pt"/>
    </style:style>
    <style:style style:name="P15" style:family="paragraph" style:parent-style-name="Normal_20__28_Web_29_">
      <style:paragraph-properties fo:margin-top="0.176cm" fo:margin-bottom="0cm" fo:text-align="center" style:justify-single-word="false"/>
    </style:style>
    <style:style style:name="P16" style:family="paragraph" style:parent-style-name="Normal_20__28_Web_29_" style:master-page-name="Standard">
      <style:paragraph-properties fo:margin-left="0cm" fo:margin-right="-0.06cm" fo:margin-top="0.019cm" fo:margin-bottom="0cm" fo:text-align="center" style:justify-single-word="false" fo:text-indent="0cm" style:auto-text-indent="false" style:page-number="auto"/>
    </style:style>
    <style:style style:name="P17" style:family="paragraph" style:parent-style-name="Normal_20__28_Web_29_">
      <style:paragraph-properties fo:margin-left="0.199cm" fo:margin-right="0cm" fo:margin-top="0.176cm" fo:margin-bottom="0cm" fo:text-indent="0cm" style:auto-text-indent="false"/>
    </style:style>
    <style:style style:name="P18" style:family="paragraph" style:parent-style-name="Normal_20__28_Web_29_">
      <style:paragraph-properties fo:margin-left="0.199cm" fo:margin-right="0cm" fo:margin-top="0.176cm" fo:margin-bottom="0cm" fo:text-align="center" style:justify-single-word="false" fo:text-indent="0cm" style:auto-text-indent="false"/>
    </style:style>
    <style:style style:name="P19" style:family="paragraph" style:parent-style-name="Normal_20__28_Web_29_">
      <style:paragraph-properties fo:margin-top="0cm" fo:margin-bottom="0cm"/>
    </style:style>
    <style:style style:name="P20" style:family="paragraph" style:parent-style-name="Normal_20__28_Web_29_">
      <style:paragraph-properties fo:margin-top="0cm" fo:margin-bottom="0cm" fo:text-align="center" style:justify-single-word="false"/>
    </style:style>
    <style:style style:name="P21" style:family="paragraph" style:parent-style-name="Normal_20__28_Web_29_">
      <style:paragraph-properties fo:margin-left="3.851cm" fo:margin-right="3.87cm" fo:margin-top="0.176cm" fo:margin-bottom="0cm" fo:text-align="center" style:justify-single-word="false" fo:text-indent="0cm" style:auto-text-indent="false"/>
    </style:style>
    <style:style style:name="P22" style:family="paragraph" style:parent-style-name="Normal_20__28_Web_29_">
      <style:paragraph-properties fo:margin-top="0.011cm" fo:margin-bottom="0cm"/>
    </style:style>
    <style:style style:name="P23" style:family="paragraph">
      <style:paragraph-properties fo:text-align="center"/>
      <style:text-properties fo:font-size="18pt"/>
    </style:style>
    <style:style style:name="T1" style:family="text">
      <style:text-properties style:font-name="Palace Script MT" fo:font-size="24pt" fo:font-style="italic" style:font-size-asian="24pt" style:font-style-asian="italic" style:font-size-complex="24pt" style:font-style-complex="italic"/>
    </style:style>
    <style:style style:name="T2" style:family="text">
      <style:text-properties style:font-name="Garamond"/>
    </style:style>
    <style:style style:name="T3" style:family="text">
      <style:text-properties style:font-name="Garamond" fo:font-size="13.5pt" fo:font-weight="bold" style:font-size-asian="13.5pt" style:font-weight-asian="bold" style:font-size-complex="13.5pt" style:font-weight-complex="bold"/>
    </style:style>
    <style:style style:name="T4" style:family="text">
      <style:text-properties fo:color="#000000" style:font-name="Garamond" fo:font-size="13pt" fo:font-weight="bold" style:font-size-asian="13pt" style:font-weight-asian="bold" style:font-size-complex="13pt" style:font-weight-complex="bold"/>
    </style:style>
    <style:style style:name="T5" style:family="text">
      <style:text-properties fo:color="#000000" style:font-name="Garamond" fo:font-size="11pt" fo:font-weight="bold" style:font-size-asian="11pt" style:font-weight-asian="bold" style:font-size-complex="11pt" style:font-weight-complex="bold"/>
    </style:style>
    <style:style style:name="T6" style:family="text">
      <style:text-properties style:font-name="CIDFont+F2" fo:font-size="14pt" style:font-size-asian="14pt" style:font-name-complex="CIDFont+F21" style:font-size-complex="14pt"/>
    </style:style>
    <style:style style:name="T7" style:family="text">
      <style:text-properties style:font-name="CIDFont+F4" fo:font-size="10pt" style:font-size-asian="10pt" style:font-name-complex="CIDFont+F41" style:font-size-complex="10pt"/>
    </style:style>
    <style:style style:name="T8" style:family="text">
      <style:text-properties style:font-name="CIDFont+F4" fo:font-size="10pt" fo:font-weight="bold" style:font-size-asian="10pt" style:font-weight-asian="bold" style:font-name-complex="CIDFont+F41" style:font-size-complex="10pt"/>
    </style:style>
    <style:style style:name="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026cm" draw:stroke-linejoin="miter"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Picture 1" draw:style-name="gr1" draw:text-style-name="P23" svg:width="0.978cm" svg:height="1.142cm" svg:x="0cm" svg:y="0cm">
        <draw:image xlink:href="Pictures/20000006000019A200001DEE134014DC.wmf" xlink:type="simple" xlink:show="embed" xlink:actuate="onLoad">
          <text:p/>
        </draw:image>
      </draw:frame>
      <text:p text:style-name="P16"><text:span text:style-name="T1">Regione Siciliana</text:span></text:p>
      <text:p text:style-name="P15"><draw:frame draw:style-name="fr1" text:anchor-type="as-char" svg:width="0.977cm" svg:height="1.143cm" draw:z-index="1"><draw:image xlink:href="Pictures/20000006000019A200001DEE134014DC.wmf" xlink:type="simple" xlink:show="embed" xlink:actuate="onLoad"/></draw:frame></text:p>
      <text:p text:style-name="P18"><text:span text:style-name="T2">Dipartimento della Funzione Pubblica e del Personale</text:span></text:p>
      <text:p text:style-name="P17"/>
      <text:p text:style-name="P20"><text:span text:style-name="T4">Selezione per colloquio per la contrattualizzazione di n.83 esperti “Progetto Mille Esperti” </text:span></text:p>
      <text:p text:style-name="P20"/>
      <text:p text:style-name="P20"><text:span text:style-name="T4">Sede di svolgimento:</text:span></text:p>
      <text:p text:style-name="P20"/>
      <text:p text:style-name="P20"><text:span text:style-name="T5">Dipartimento della Funzione Pubblica e del Personale </text:span></text:p>
      <text:p text:style-name="P20"><text:span text:style-name="T5">Viale Regione Siciliana, 2194 90145 - Palermo</text:span></text:p>
      <text:p text:style-name="P19"/>
      <text:p text:style-name="P21"><text:span text:style-name="T3">PIANO OPERATIVO SPECIFICO PER LO SVOLGIMENTO DEL COLLOQUIO</text:span></text:p>
      <text:p text:style-name="P22"/>
      <text:p text:style-name="P19"/>
      <text:p text:style-name="P7"/>
      <text:list xml:id="list8532895081248269512" text:style-name="WWNum3">
        <text:list-item>
          <text:p text:style-name="P10"><text:span text:style-name="T6">Premessa</text:span></text:p>
        </text:list-item>
      </text:list>
      <text:p text:style-name="P7"/>
      <text:p text:style-name="P1"><text:span text:style-name="T7">Il presente piano operativo (d’ora in poi Piano) contiene la descrizione di tutti gli adempimenti necessari per</text:span></text:p>
      <text:p text:style-name="P1"><text:span text:style-name="T7">la corretta gestione ed organizzazione per lo svolgimento della selezione di n.83 esperti “Progetto Mille Esperti” che si svolge presso il Dipartimento della Funzione Pubblica e del Personale sito in viale Regione Siciliana, 2194 90145 - Palermo, in conformità al “PROTOCOLLO PER LO SVOLGIMENTO DEI CONCORSI PUBBLICI” che disciplina le modalità di organizzazione e gestione delle prove selettive delle procedure concorsuali pubbliche tali da consentirne lo svolgimento in presenza in condizioni di sicurezza rispetto al rischio di contagio da COVID-19, esaminato e validato dal Comitato Tecnico Scientifico (ex O.C.D.P. 3 febbraio 2020, n. 630 come modificata dalla O.C.D.P. 17 marzo 2021, n. 751) nella seduta del 29 marzo 2021.</text:span></text:p>
      <text:p text:style-name="P1"><text:span text:style-name="T7">Il Piano contiene la descrizione dettagliata delle varie fasi delle procedure concorsuali, tenendo conto di quanto evidenziato nel Protocollo suddetto e di tutti gli altri adempimenti di sicurezza previsti dalla normativa vigente.</text:span></text:p>
      <text:p text:style-name="P1"><text:span text:style-name="T7">Il Piano è disponibile sulla pagina web dell’Istituto dedicata alla procedura concorsuale prima dello svolgimento delle prove ed è da considerarsi integrato con quanto previsto dal Protocollo nazionale.</text:span></text:p>
      <text:p text:style-name="P2"/>
      <text:list xml:id="list29767061" text:continue-numbering="true" text:style-name="WWNum3">
        <text:list-item>
          <text:p text:style-name="P10"><text:span text:style-name="T6">Misure organizzative e misure igienico - sanitarie</text:span></text:p>
        </text:list-item>
      </text:list>
      <text:p text:style-name="P5"/>
      <text:p text:style-name="P1"><text:span text:style-name="T7">I candidati sono informati delle misure adottate sulla base del presente Piano Operativo mediante pubblicazione sul sito istituzionale alla pagina concorsi, nel quale si fa particolare riferimento ai comportamenti che devono essere tenuti, qui di seguito descritti.</text:span></text:p>
      <text:p text:style-name="P1"><text:span text:style-name="T7"><text:s/>In particolare: </text:span></text:p>
      <text:list xml:id="list3424777474711058802" text:style-name="WWNum2">
        <text:list-item>
          <text:p text:style-name="P11"><text:soft-page-break/><text:span text:style-name="T7">All’ingresso dell’area concorsuale sarà rilevata la temperatura corporea mediante misurazione automatica. Qualora un candidato o il pubblico presenti una temperatura superiore ai 37,5°C o altra sintomatologia riconducibile al Covid-19 è invitato dal personale addetto a ritornare al proprio domicilio. </text:span></text:p>
        </text:list-item>
      </text:list>
      <text:p text:style-name="P12"/>
      <text:list xml:id="list29760228" text:continue-numbering="true" text:style-name="WWNum2">
        <text:list-item>
          <text:p text:style-name="P11"><text:span text:style-name="T7">All’ingresso dell’area concorsuale sarà richiesto di esibire la Certificazione verde COVID-19 o copia cartacea di un referto relativo ad un test antigenico rapido o molecolare, effettuato mediante tampone oro/rino-faringeo presso una struttura pubblica o privata accreditata/autorizzata in data non antecedente a 48 ore dalla data di svolgimento delle prove, sanificazione mani.</text:span></text:p>
        </text:list-item>
      </text:list>
      <text:p text:style-name="P6"/>
      <text:list xml:id="list29757766" text:continue-numbering="true" text:style-name="WWNum2">
        <text:list-item>
          <text:p text:style-name="P11"><text:span text:style-name="T7">Viene richiesto di firmare l’autodichiarazione covid-19, precedentemente indicata che dovrà essere preventivamente compilata.</text:span></text:p>
        </text:list-item>
      </text:list>
      <text:p text:style-name="P12"/>
      <text:list xml:id="list29772781" text:continue-numbering="true" text:style-name="WWNum2">
        <text:list-item>
          <text:p text:style-name="P11"><text:span text:style-name="T7">Dal momento dell’accesso all’area concorsuale sino all’uscita i candidati dovranno indossare obbligatoriamente i facciali filtranti FFP2/FFP3.</text:span></text:p>
        </text:list-item>
      </text:list>
      <text:p text:style-name="P6"/>
      <text:p text:style-name="P12"/>
      <text:p text:style-name="P1"><text:span text:style-name="T8">Qualora una o più delle sopraindicate condizioni non dovesse essere soddisfatta, sarà inibito l’ingresso del candidato nell’area concorsuale e gli sarà consegnata una nota motivata messa a gli atti della Commissione Esaminatrice</text:span></text:p>
      <text:p text:style-name="P4"/>
      <text:p text:style-name="P1"><text:span text:style-name="T7">Il personale addetto e i componenti della Commissione esaminatrice saranno muniti di facciali filtranti FFP2/FFP3 privi di valvola di espirazione; avranno cura, inoltre, di effettuare una frequente ed accurata igienizzazione delle mani. </text:span></text:p>
      <text:p text:style-name="P1"><text:span text:style-name="T7">L’amministrazione garantisce il rispetto del “criterio di distanza droplet” di almeno 2,25 metro, tra i candidati, tra i candidati e il personale addetto e la Commissione esaminatrice in ogni fase della prova concorsuale. </text:span></text:p>
      <text:p text:style-name="P3"/>
      <text:p text:style-name="P3"/>
      <text:p text:style-name="Default"/>
      <text:list xml:id="list29773959" text:continue-list="list29767061" text:style-name="WWNum3">
        <text:list-item>
          <text:p text:style-name="P10"><text:span text:style-name="T6">Requisiti dell’area concorsuale </text:span></text:p>
        </text:list-item>
      </text:list>
      <text:p text:style-name="P13"/>
      <text:p text:style-name="P1"><text:span text:style-name="T7">L’area concorsuale si trova presso il Dipartimento della Funzione Pubblica e del Personale sito in Viale Regione Siciliana, 2194 90145 - Palermo, il luogo ha un’elevata flessibilità logistica e dispone delle seguenti caratteristiche: </text:span></text:p>
      <text:p text:style-name="P1"><text:span text:style-name="T7">• disponibilità di un’adeguata viabilità e di trasporto pubblico locale; </text:span></text:p>
      <text:p text:style-name="P1"><text:span text:style-name="T7">• dotazione di ingressi sufficientemente ampi e numerosi da consentire il diradamento dei candidati, in entrata e in uscita dall’area; </text:span></text:p>
      <text:p text:style-name="P1"><text:span text:style-name="T7">• disponibilità di aree riservate al parcheggio dei candidati con particolari esigenze (portatori di handicap, immunodepressi, etc.); </text:span></text:p>
      <text:p text:style-name="P1"><text:span text:style-name="T7">• disponibilità di sufficiente area interna con adeguata ae</text:span><text:bookmark text:name="_GoBack"/><text:span text:style-name="T7">reazione naturale (compatibilmente con le condizioni climatiche esterne) e meccanica.</text:span></text:p>
      <text:p text:style-name="P3"/>
      <text:p text:style-name="P1"><text:soft-page-break/><text:span text:style-name="T7">Relativamente alle procedure di gestione dell’emergenza si fa riferimento ai seguenti documenti, adottati dal Servizio di Prevenzione e Protezione secondo le vigenti normative: </text:span></text:p>
      <text:p text:style-name="P1"><text:span text:style-name="T7">- Piano di emergenza; </text:span></text:p>
      <text:p text:style-name="P3"/>
      <text:list xml:id="list29768508" text:continue-numbering="true" text:style-name="WWNum3">
        <text:list-item>
          <text:p text:style-name="P10"><text:span text:style-name="T6">Requisiti dimensionali delle aule concorso - organizzazione dell’accesso, seduta e dell’uscita dei candidati</text:span></text:p>
        </text:list-item>
      </text:list>
      <text:p text:style-name="P3"/>
      <text:p text:style-name="P1"><text:span text:style-name="T7">I flussi e i percorsi di accesso e movimento nell’area concorsuale (ingresso nell’area concorsuale dei candidati - ingresso nell’area di transito per registrazione dei candidati - organizzazione delle sedute - uscita dei candidati dall’aula e dall’area concorsuale) sono organizzati e regolamentati mediante personale ad uopo incaricato.</text:span></text:p>
      <text:p text:style-name="P1"><text:span text:style-name="T7">In tutta l’area concorsuale sono resi disponibili, in numero adeguato, dispenser con soluzione idroalcolica per le mani. Mediante apposita cartellonistica nell’area concorsuale, in prossimità dei dispenser e nei servizi igienici.</text:span></text:p>
      <text:p text:style-name="P1"><text:span text:style-name="T7">L’amministrazione raccomanda ai candidati ed alla Commissione la moderazione vocale, evitando volumi alti e toni concitati al fine di ridurre l’effetto “droplet”. </text:span></text:p>
      <text:p text:style-name="P1"><text:span text:style-name="T7">I candidati che accedono all’area concorsuale utilizzano il dispenser lavamani igienizzante e si immettono in un percorso ben identificato, atto a garantire un flusso ordinato.</text:span></text:p>
      <text:p text:style-name="P1"><text:span text:style-name="T7">La postazione del personale di accoglienza all’ingresso dell’area concorsuale prevede appositi divisori in plexiglass (barriere antirespiro). Presso la postazione sono disponibili appositi dispenser di gel idroalcolico. Il personale addetto invita i candidati a procedere all’igienizzazione delle mani prima e dopo le operazioni di identificazione. </text:span></text:p>
      <text:p text:style-name="P1"><text:span text:style-name="T7">L’amministrazione non ritiene di realizzare locali pre-triage, attrezzati per la valutazione da parte dello staff medico dei candidati sintomatici.</text:span></text:p>
      <text:p text:style-name="P1"><text:span text:style-name="T7">Gli ambienti in cui si svolgeranno le prove sono sufficientemente ampi in modo da garantire una collocazione dei candidati nel rispetto della distanza “droplet”. </text:span></text:p>
      <text:p text:style-name="Default"/>
      <text:p text:style-name="P1"><text:span text:style-name="T7">La sede concorsuale, inoltre</text:span></text:p>
      <text:p text:style-name="P1"><text:span text:style-name="T7">• è fornita di servizi igienici facilmente accessibili, identificati con apposita cartellonistica e segnaletica, dimensionati secondo gli standard previsti dalla legislazione vigente; </text:span></text:p>
      <text:p text:style-name="P1"><text:span text:style-name="T7">• permette un elevato livello di aerazione; </text:span></text:p>
      <text:p text:style-name="P1"><text:span text:style-name="T7">• assicura un adeguato ricircolo di aria; </text:span></text:p>
      <text:p text:style-name="P1"><text:span text:style-name="T7">• garantisce volumetrie minime di ricambio d’aria per candidato. </text:span></text:p>
      <text:p text:style-name="P3"/>
      <text:p text:style-name="P1"><text:span text:style-name="T7">Per le modalità di ventilazione meccanica e naturale della sede concorsuale, si rimanda in ogni caso alle indicazioni tecniche di cui al Rapporto ISS COVID-19 n. 33/2020 - Indicazioni sugli impianti di ventilazione/climatizzazione in strutture comunitarie non sanitarie e in ambienti domestici in relazione alla diffusione del virus SARS-CoV-2. Versione del 25 maggio 2020. </text:span></text:p>
      <text:p text:style-name="P3"/>
      <text:p text:style-name="P3"/>
      <text:p text:style-name="P14"/>
      <text:list xml:id="list29757199" text:continue-numbering="true" text:style-name="WWNum3">
        <text:list-item>
          <text:p text:style-name="P10"><text:span text:style-name="T6">Bonifica preliminare, sanificazione e disinfezione delle aree concorsuali</text:span></text:p>
        </text:list-item>
      </text:list>
      <text:p text:style-name="P8"/>
      <text:p text:style-name="P1"><text:span text:style-name="T7">Nell’area concorsuale viene assicurata:</text:span></text:p>
      <text:p text:style-name="P1"><text:span text:style-name="T7">• la bonifica preliminare dell’area concorsuale nel suo complesso valida per l’intera durata della sessione giornaliera</text:span></text:p>
      <text:p text:style-name="P1"><text:soft-page-break/><text:span text:style-name="T7">• la pulizia giornaliera;</text:span></text:p>
      <text:p text:style-name="P1"><text:span text:style-name="T7">• la pulizia, sanificazione e disinfezione dei servizi igienici da effettuarsi con personale qualificato in presidio permanente, dotato di idonei prodotti; I servizi igienici saranno costantemente presidiati e costantemente puliti e sanificati, ovvero dopo ogni singolo utilizzo. L’accesso dei candidati sarà limitato dal personale addetto, al fine di evitare sovraffollamenti all’interno dei suddetti locali.</text:span></text:p>
      <text:p text:style-name="P3"/>
      <text:list xml:id="list29761405" text:continue-numbering="true" text:style-name="WWNum3">
        <text:list-item>
          <text:p text:style-name="P10"><text:span text:style-name="T6">Misure di prevenzione e protezione dei lavoratori e delle commissioni esaminatrici</text:span></text:p>
        </text:list-item>
      </text:list>
      <text:p text:style-name="P9"/>
      <text:p text:style-name="P1"><text:span text:style-name="T7">Prima di accedere alle aree dedicate allo svolgimento del concorso, i lavoratori si sottoporranno a una adeguata igiene delle mani per poi indossare il dispositivo di protezione che dovrà essere indossato durante l’intero svolgimento della prova concorsuale. Le medesime cautele trovano applicazione rispetto ai membri delle commissioni esaminatrici.</text:span></text:p>
      <text:p text:style-name="P3"/>
      <text:list xml:id="list29766514" text:continue-numbering="true" text:style-name="WWNum3">
        <text:list-item>
          <text:p text:style-name="P10"><text:span text:style-name="T6">EFFICACIA E PUBBLICITA’ DEL PROTOCOLLO</text:span></text:p>
        </text:list-item>
      </text:list>
      <text:p text:style-name="P3"/>
      <text:p text:style-name="P1"><text:span text:style-name="T7">E' fatto obbligo di rispettare il presente protocollo ai soggetti a qualunque titolo coinvolti nelle procedure concorsuali, quali membri della commissione, personale di supporto, candidati.</text:span></text:p>
      <text:p text:style-name="P1"><text:span text:style-name="T7">Il protocollo è pubblicato sul sito istituzionale del Dipartimento della Funzione Pubblica e del Personale della Regione Siciliana nella sezione Concorsi.</text:span></text:p>
      <text:p text:style-name="P3"/>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Arial1" svg:font-family="Arial" style:font-family-generic="roman" style:font-pitch="variable"/>
    <style:font-face style:name="CIDFont+F2" svg:font-family="CIDFont+F2" style:font-family-generic="roman" style:font-pitch="variable"/>
    <style:font-face style:name="CIDFont+F4" svg:font-family="CIDFont+F4"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Palace Script MT" svg:font-family="'Palace Script MT'"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Arial2" svg:font-family="Arial" style:font-family-generic="system" style:font-pitch="variable"/>
    <style:font-face style:name="CIDFont+F21" svg:font-family="CIDFont+F2" style:font-family-generic="system" style:font-pitch="variable"/>
    <style:font-face style:name="CIDFont+F41" svg:font-family="CIDFont+F4" style:font-family-generic="system" style:font-pitch="variable"/>
    <style:font-face style:name="Cambria1" svg:font-family="Cambria"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7%"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en" style:country-asian="US" style:font-size-complex="11pt" style:language-complex="ar" style:country-complex="SA"/>
    </style:default-style>
    <style:default-style style:family="paragraph">
      <style:paragraph-properties fo:margin-top="0cm" fo:margin-bottom="0.282cm" fo:line-height="107%" fo:hyphenation-ladder-count="no-limit" style:text-autospace="ideograph-alpha" style:punctuation-wrap="hanging" style:line-break="strict" style:tab-stop-distance="1.249cm" style:writing-mode="page"/>
      <style:text-properties style:use-window-font-color="true" style:font-name="Calibri" fo:font-size="11pt" fo:language="it" fo:country="IT"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 style:family="paragraph" style:default-outline-level="" style:list-style-name="">
      <style:paragraph-properties fo:margin-top="0cm" fo:margin-bottom="0cm" fo:line-height="100%" fo:orphans="2" fo:widows="2" style:writing-mode="lr-tb"/>
      <style:text-properties fo:color="#000000" style:font-name="Cambria" fo:font-size="12pt" style:font-size-asian="12pt" style:font-name-complex="Cambria1" style:font-size-complex="12pt"/>
    </style:style>
    <style:style style:name="Normal_20__28_Web_29_" style:display-name="Normal (Web)" style:family="paragraph" style:parent-style-name="Standard" style:default-outline-level="" style:list-style-name="">
      <style:paragraph-properties fo:margin-top="0.176cm" fo:margin-bottom="0.21cm" fo:line-height="100%"/>
      <style:text-properties style:font-name="Times New Roman" fo:font-size="12pt" style:font-name-asian="Times New Roman1" style:font-size-asian="12pt" style:language-asian="it" style:country-asian="IT" style:font-name-complex="Times New Roman1" style:font-size-complex="12pt"/>
    </style:style>
    <style:style style:name="Balloon_20_Text" style:display-name="Balloon Text" style:family="paragraph" style:parent-style-name="Standard" style:default-outline-level="" style:list-style-name="">
      <style:paragraph-properties fo:margin-top="0cm" fo:margin-bottom="0cm" fo:line-height="100%"/>
      <style:text-properties style:font-name="Tahoma" fo:font-size="8pt" style:font-size-asian="8pt" style:font-name-complex="Tahoma1" style:font-size-complex="8pt"/>
    </style:style>
    <style:style style:name="Default_20_Paragraph_20_Font" style:display-name="Default Paragraph Font" style:family="text"/>
    <style:style style:name="Testo_20_fumetto_20_Carattere" style:display-name="Testo fumetto Carattere"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fo:font-size="12pt" style:font-size-asian="12pt" style:font-size-complex="12pt"/>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david_previti@libero.it</meta:initial-creator>
    <dc:creator>carlo.palermo</dc:creator>
    <meta:editing-cycles>7</meta:editing-cycles>
    <meta:print-date>2021-12-13T12:13:00</meta:print-date>
    <meta:creation-date>2021-12-13T11:09:00</meta:creation-date>
    <dc:date>2021-12-13T12:33:00</dc:date>
    <meta:editing-duration>PT35S</meta:editing-duration>
    <meta:generator>OpenOffice/4.1.11$Win32 OpenOffice.org_project/4111m1$Build-9808</meta:generator>
    <meta:document-statistic meta:table-count="0" meta:image-count="1" meta:object-count="0" meta:page-count="4" meta:paragraph-count="55" meta:word-count="1156" meta:character-count="8444"/>
    <meta:user-defined meta:name="AppVersion">12.0000</meta:user-defined>
    <meta:user-defined meta:name="Company">H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