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name-complex="Times New Roman" style:font-size-complex="11pt"/>
    </style:style>
    <style:style style:name="P6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1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2" style:family="paragraph" style:parent-style-name="Standard">
      <style:paragraph-properties fo:text-align="justify" style:justify-single-word="false"/>
      <style:text-properties style:font-name="Times New Roman" fo:font-size="11pt" fo:font-style="normal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P13" style:family="paragraph" style:parent-style-name="Standard" style:list-style-name="WW8Num2">
      <style:paragraph-properties fo:text-align="justify" style:justify-single-word="false"/>
      <style:text-properties style:font-name="Times New Roman" fo:font-size="11pt" style:font-size-asian="11pt" style:font-name-complex="Times New Roman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style:font-name="Times New Roman" fo:font-size="11pt" style:font-size-asian="11pt" style:font-name-complex="Times New Roman" style:font-size-complex="11pt"/>
    </style:style>
    <style:style style:name="T7" style:family="text">
      <style:text-properties style:font-name="Times New Roman" fo:font-size="11pt" fo:font-style="italic" style:font-size-asian="11pt" style:font-style-asian="italic" style:font-name-complex="Times New Roman" style:font-size-complex="11pt" style:font-style-complex="italic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1"><text:span text:style-name="T1"><text:s text:c="51"/></text:span><text:span text:style-name="T2">REPUBBLICA ITALIANA</text:span></text:p>
      <text:p text:style-name="P6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7">Regione Siciliana</text:p>
      <text:p text:style-name="P8">Assessorato Regionale delle Autonomie Locali</text:p>
      <text:p text:style-name="P8">e della Funzione Pubblica</text:p>
      <text:p text:style-name="P6">Dipartimento della Funzione Pubblica e del Personale</text:p>
      <text:p text:style-name="P9">Area 1 “Affari della direzione e coordinamento”</text:p>
      <text:p text:style-name="P6">Viale Regione Siciliana, <text:s/>2194</text:p>
      <text:p text:style-name="P10">90135 - Palermo</text:p>
      <text:p text:style-name="Standard"/>
      <text:p text:style-name="Standard"/>
      <text:p text:style-name="P2">Profilo professionale: Esperto Amministrativo</text:p>
      <text:p text:style-name="Standard"/>
      <text:p text:style-name="P3"><text:span text:style-name="T5">Codice CUP </text:span><text:span text:style-name="T4">G61B21009850006 </text:span></text:p>
      <text:p text:style-name="P12">Profilo professionale Esperto Amministrativo_Comunicazioni.</text:p>
      <text:p text:style-name="P5"/>
      <text:p text:style-name="P5"/>
      <text:p text:style-name="P5"><text:tab/><text:tab/><text:tab/><text:tab/><text:tab/><text:tab/><text:tab/><text:tab/>Ai candidati selezionati per il colloquio</text:p>
      <text:p text:style-name="P5"/>
      <text:p text:style-name="P5"/>
      <text:p text:style-name="P5">Con riferimento al “Piano territoriale per il conferimento di incarichi di collaborazione per il supporto ai procedimenti amministrativi connessi all'attuazione del PNRR” approvato dalla Giunta regionale si invitano candidati individuati a sostenere il colloquio, secondo il calendario pubblicato, presso la sede del Dipartimento della Funzione pubblica e del personale.</text:p>
      <text:p text:style-name="P5">Si invita a prendere visione delle disposizioni in materia di sicurezza anti covid, visualizzabili sul sito nella pagina di dettaglio e di presentarsi al colloquio muniti della apposita dichiarazione già compilata in ogni sua parte da esibire all'ingresso.</text:p>
      <text:p text:style-name="P5"/>
      <text:p text:style-name="P3"><text:span text:style-name="T6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7">dipartimento.funzione.pubblica@certmail.regione.sicilia.it</text:span></text:span></text:a><text:span text:style-name="T7"> </text:span><text:span text:style-name="T6"><text:s/>le dichiarazioni sotto indicate, con allegato valido documento di riconoscimento, scaricabili dal sito, relative <text:s/>a:</text:span></text:p>
      <text:p text:style-name="P5"/>
      <text:list xml:id="list73160035406750769" text:style-name="WW8Num2">
        <text:list-item>
          <text:p text:style-name="P13">Dichiarazione disponibilità.</text:p>
        </text:list-item>
        <text:list-item>
          <text:p text:style-name="P13">Dichiarazione di inconferibilità e di incompatibilità.</text:p>
        </text:list-item>
      </text:list>
      <text:p text:style-name="P3"/>
      <text:p text:style-name="P4">Si avvisa che <text:s/>la mancata ricezione delle predette dichiarazioni, entro 24 ore dalla data fissata per il colloquio, costituisce, per la Commissione giudicatrice, rinuncia allo stesso.</text:p>
      <text:p text:style-name="P4"/>
      <text:p text:style-name="P4">Per eventuali informazioni:</text:p>
      <text:p text:style-name="P4">0917073561</text:p>
      <text:p text:style-name="P3"><text:a xlink:type="simple" xlink:href="mailto:francescopicciotto@regione.sicilia.it" text:style-name="Internet_20_link" text:visited-style-name="Visited_20_Internet_20_Link"><text:span text:style-name="Internet_20_link"><text:span text:style-name="T5">francescopicciotto@regione.sicilia.it</text:span></text:span></text:a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2" meta:word-count="213" meta:character-count="1743"/>
  </office:meta>
</office:document-meta>
</file>