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3F000000554A35DB1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>
        <style:tab-stops>
          <style:tab-stop style:position="6.35cm"/>
          <style:tab-stop style:position="10.478cm"/>
          <style:tab-stop style:position="11.753cm"/>
        </style:tab-stops>
      </style:paragraph-properties>
    </style:style>
    <style:style style:name="P2" style:family="paragraph" style:parent-style-name="Standard">
      <style:paragraph-properties fo:text-align="start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text-align="start" style:justify-single-word="false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name-complex="Times New Roman" style:font-size-complex="11pt"/>
    </style:style>
    <style:style style:name="P7" style:family="paragraph" style:parent-style-name="Standard">
      <style:paragraph-properties fo:margin-left="0cm" fo:margin-right="7.837cm" fo:text-align="center" style:justify-single-word="false" fo:text-indent="0cm" style:auto-text-indent="false"/>
    </style:style>
    <style:style style:name="P8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9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0pt" fo:language="it" fo:country="IT" fo:font-weight="normal" style:font-size-asian="10pt" style:font-weight-asian="normal" style:font-size-complex="10pt" style:font-weight-complex="normal"/>
    </style:style>
    <style:style style:name="P11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2" style:family="paragraph" style:parent-style-name="Standard" style:master-page-name="Standard">
      <style:paragraph-properties fo:margin-left="2.752cm" fo:margin-right="0cm" fo:text-indent="-2.752cm" style:auto-text-indent="false" style:page-number="auto">
        <style:tab-stops>
          <style:tab-stop style:position="10.478cm"/>
          <style:tab-stop style:position="11.753cm"/>
        </style:tab-stops>
      </style:paragraph-properties>
    </style:style>
    <style:style style:name="P13" style:family="paragraph" style:parent-style-name="Standard">
      <style:paragraph-properties fo:text-align="justify" style:justify-single-word="false"/>
      <style:text-properties style:font-name="Times New Roman" fo:font-size="11pt" fo:font-style="normal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P14" style:family="paragraph" style:parent-style-name="Standard" style:list-style-name="WW8Num2">
      <style:paragraph-properties fo:text-align="justify" style:justify-single-word="false"/>
      <style:text-properties fo:font-size="11pt" style:font-size-asian="11pt" style:font-size-complex="11pt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style:font-name="Times New Roman" fo:font-size="11pt" style:font-size-asian="11pt" style:font-name-complex="Times New Roman" style:font-size-complex="11pt"/>
    </style:style>
    <style:style style:name="T6" style:family="text">
      <style:text-properties style:font-name="Times New Roman" fo:font-size="11pt" fo:font-style="italic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T7" style:family="text">
      <style:text-properties style:font-name="Times New Roman" fo:font-size="11pt" fo:font-style="italic" style:font-size-asian="11pt" style:font-style-asian="italic" style:font-name-complex="Times New Roman" style:font-size-complex="11pt" style:font-style-complex="italic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/>
      <text:p text:style-name="P1"><text:span text:style-name="T1"><text:s text:c="51"/></text:span><text:span text:style-name="T2">REPUBBLICA ITALIANA</text:span></text:p>
      <text:p text:style-name="P7"><text:span text:style-name="T3"><text:s/></text:span><draw:frame draw:style-name="fr1" draw:name="immagini1" text:anchor-type="as-char" svg:width="1.028cm" svg:height="1.349cm" draw:z-index="0"><draw:image xlink:href="Pictures/100000000000003F000000554A35DB1A.png" xlink:type="simple" xlink:show="embed" xlink:actuate="onLoad"/></draw:frame></text:p>
      <text:p text:style-name="P8">Regione Siciliana</text:p>
      <text:p text:style-name="P9">Assessorato Regionale delle Autonomie Locali</text:p>
      <text:p text:style-name="P9">e della Funzione Pubblica</text:p>
      <text:p text:style-name="P7">Dipartimento della Funzione Pubblica e del Personale</text:p>
      <text:p text:style-name="P10">Area 1 “Affari della direzione e coordinamento”</text:p>
      <text:p text:style-name="P7">Viale Regione Siciliana, <text:s/>2194</text:p>
      <text:p text:style-name="P11">90135 - Palermo</text:p>
      <text:p text:style-name="Standard"/>
      <text:p text:style-name="Standard"/>
      <text:p text:style-name="P2">Profilo professionale: Ingegneri Ambientali</text:p>
      <text:p text:style-name="P3"/>
      <text:p text:style-name="P4"><text:span text:style-name="T5">Codice CUP </text:span><text:span text:style-name="T6">G61B21009850006 </text:span></text:p>
      <text:p text:style-name="P13">Profilo professionale Ingegneri Ambientali_Comunicazioni.</text:p>
      <text:p text:style-name="P6"/>
      <text:p text:style-name="P6"/>
      <text:p text:style-name="P6"><text:tab/><text:tab/><text:tab/><text:tab/><text:tab/><text:tab/><text:tab/><text:tab/>Ai candidati selezionati per il colloquio</text:p>
      <text:p text:style-name="P6"/>
      <text:p text:style-name="P6"/>
      <text:p text:style-name="P6">Con riferimento al “Piano territoriale per il conferimento di incarichi di collaborazione per il supporto ai procedimenti amministrativi connessi all'attuazione del PNRR” approvato dalla Giunta regionale si invitano candidati individuati a sostenere il colloquio secondo il calendario pubblicato.</text:p>
      <text:p text:style-name="P6">Le selezioni, considerato il numero elevato delle candidature pervenute dal Dipartimento della Funzione pubblica nazionale, avverrà esclusivamente in modalità telematica al link di collegamento indicato nell'allegato calendario.</text:p>
      <text:p text:style-name="P4"><text:span text:style-name="T5">Si invitano le SS.LL., se interessati a sostenere il colloquio, ad inviare al seguente indirizzo di posta elettronica </text:span><text:a xlink:type="simple" xlink:href="mailto:dipartimento.funzione.pubblica@certmail.regione.sicilia.it" text:style-name="Internet_20_link" text:visited-style-name="Visited_20_Internet_20_Link"><text:span text:style-name="Internet_20_link"><text:span text:style-name="T7">dipartimento.funzione.pubblica@certmail.regione.sicilia.it</text:span></text:span></text:a><text:span text:style-name="T7"> </text:span><text:span text:style-name="T5"><text:s/>le dichiarazioni sotto indicate, con allegato valido documento di riconoscimento, scaricabili dal sito, relative <text:s/>a:</text:span></text:p>
      <text:p text:style-name="P4"/>
      <text:list xml:id="list7693002324176416833" text:style-name="WW8Num2">
        <text:list-item>
          <text:p text:style-name="P14">Dichiarazione disponibilità.</text:p>
        </text:list-item>
        <text:list-item>
          <text:p text:style-name="P14">Dichiarazione di inconferibilità e di incompatibilità.</text:p>
        </text:list-item>
      </text:list>
      <text:p text:style-name="P5"/>
      <text:p text:style-name="P4"/>
      <text:p text:style-name="P5">Si avvisa che <text:s/>la mancata ricezione delle predette dichiarazioni, entro 24 ore dalla data fissata per il colloquio, costituisce, per la Commissione giudicatrice, rinuncia allo stesso.</text:p>
      <text:p text:style-name="P5"/>
      <text:p text:style-name="P5">Per eventuali informazioni:</text:p>
      <text:p text:style-name="P5">0917073561</text:p>
      <text:p text:style-name="P4"><text:a xlink:type="simple" xlink:href="mailto:francescopicciotto@regione.sicilia.it" text:style-name="Internet_20_link" text:visited-style-name="Visited_20_Internet_20_Link"><text:span text:style-name="Internet_20_link"><text:span text:style-name="T4">francescopicciotto@regione.sicilia.it</text:span></text:span></text:a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it" fo:country="IT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OpenSymbol1"/>
    </style:style>
    <style:style style:name="WW8Num2z1" style:family="text">
      <style:text-properties style:font-name="OpenSymbol" style:font-name-complex="OpenSymbol1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3z0" style:family="text">
      <style:text-properties style:font-name="Symbol" style:font-name-complex="OpenSymbol1"/>
    </style:style>
    <style:style style:name="WW8Num4z0" style:family="text">
      <style:text-properties style:font-name="Symbol" style:font-name-complex="OpenSymbol1"/>
    </style:style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84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 Regione Siciliana</meta:initial-creator>
    <meta:creation-date>2013-08-05T11:08:00</meta:creation-date>
    <dc:creator>Carmela Madonia</dc:creator>
    <dc:date>2021-12-06T23:52:00</dc:date>
    <meta:print-date>2021-12-22T13:01:00</meta:print-date>
    <meta:editing-cycles>6</meta:editing-cycles>
    <meta:editing-duration>PT41M</meta:editing-duration>
    <meta:generator>OpenOffice/4.1.11$Win32 OpenOffice.org_project/4111m1$Build-9808</meta:generator>
    <meta:document-statistic meta:table-count="0" meta:image-count="1" meta:object-count="0" meta:page-count="1" meta:paragraph-count="22" meta:word-count="191" meta:character-count="1637"/>
  </office:meta>
</office:document-meta>
</file>