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ackground-color="#FFFFFF"/>
    </style:style>
    <style:style style:name="ce1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4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4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  <style:text-properties fo:color="#FF0000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/>
      <style:text-properties fo:font-size="28pt" style:font-size-asian="28pt" style:font-size-complex="28pt"/>
    </style:style>
    <style:style style:name="ce18" style:family="table-cell" style:parent-style-name="Default" style:data-style-name="N4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font-size="18pt" style:font-size-asian="18pt" style:font-size-complex="1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/>
      <style:text-properties fo:font-size="20pt" style:font-size-asian="20pt" style:font-size-complex="2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BEEF4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font-size="28pt" style:font-size-asian="28pt" style:font-size-complex="28pt"/>
    </style:style>
    <style:style style:name="ce22" style:family="table-cell" style:parent-style-name="Default" style:data-style-name="N0">
      <style:table-cell-properties style:vertical-align="middle" fo:wrap-option="wrap" fo:background-color="#FFFFFF" style:cell-protect="hidden-and-protected" style:repeat-content="false"/>
      <style:paragraph-properties fo:text-align="center"/>
      <style:text-properties fo:color="#000000" fo:font-size="9pt" style:font-size-asian="9pt" style:font-size-complex="9pt"/>
    </style:style>
    <style:style style:name="ce23" style:family="table-cell" style:parent-style-name="Default" style:data-style-name="N0"/>
    <style:style style:name="ce24" style:family="table-cell" style:parent-style-name="Default" style:data-style-name="N0">
      <style:table-cell-properties style:vertical-align="middle" fo:background-color="#FFFFFF"/>
      <style:text-properties fo:font-size="20pt" style:font-size-asian="20pt" style:font-size-complex="20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hidden-and-protected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font-size="36pt" style:font-size-asian="36pt" style:font-size-complex="36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font-size="18pt" style:font-size-asian="18pt" style:font-size-complex="1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font-size="20pt" style:font-size-asian="20pt" style:font-size-complex="20pt"/>
    </style:style>
    <style:style style:name="ce3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hidden-and-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cell-protect="hidden-and-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FF0000" fo:font-size="18pt" style:font-size-asian="18pt" style:font-size-complex="18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FF0000" fo:font-size="18pt" style:font-size-asian="18pt" style:font-size-complex="18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background-color="#F79646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background-color="#FFFFFF" style:cell-protect="hidden-and-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background-color="#9BBB59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Tahoma" style:font-name-asian="Tahoma" style:font-name-complex="Tahoma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9.63083333333333cm" style:use-optimal-column-width="true"/>
    </style:style>
    <style:style style:name="co4" style:family="table-column">
      <style:table-column-properties fo:break-before="auto" style:column-width="8.651875cm"/>
    </style:style>
    <style:style style:name="co5" style:family="table-column">
      <style:table-column-properties fo:break-before="auto" style:column-width="4.73604166666667cm"/>
    </style:style>
    <style:style style:name="co6" style:family="table-column">
      <style:table-column-properties fo:break-before="auto" style:column-width="11.5358333333333cm"/>
    </style:style>
    <style:style style:name="co7" style:family="table-column">
      <style:table-column-properties fo:break-before="auto" style:column-width="10.080625cm"/>
    </style:style>
    <style:style style:name="co8" style:family="table-column">
      <style:table-column-properties fo:break-before="auto" style:column-width="7.540625cm"/>
    </style:style>
    <style:style style:name="co9" style:family="table-column">
      <style:table-column-properties fo:break-before="auto" style:column-width="3.78354166666667cm"/>
    </style:style>
    <style:style style:name="co10" style:family="table-column">
      <style:table-column-properties fo:break-before="auto" style:column-width="9.525cm"/>
    </style:style>
    <style:style style:name="co11" style:family="table-column">
      <style:table-column-properties fo:break-before="auto" style:column-width="6.72041666666667cm"/>
    </style:style>
    <style:style style:name="co12" style:family="table-column">
      <style:table-column-properties fo:break-before="auto" style:column-width="3.75708333333333cm"/>
    </style:style>
    <style:style style:name="co13" style:family="table-column">
      <style:table-column-properties fo:break-before="auto" style:column-width="5.60916666666667cm"/>
    </style:style>
    <style:style style:name="co14" style:family="table-column">
      <style:table-column-properties fo:break-before="auto" style:column-width="7.99041666666667cm"/>
    </style:style>
    <style:style style:name="co15" style:family="table-column">
      <style:table-column-properties fo:break-before="auto" style:column-width="0.3175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82.5pt" style:use-optimal-row-height="fals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38.25pt" style:use-optimal-row-height="false" fo:break-before="auto"/>
    </style:style>
    <style:style style:name="ro5" style:family="table-row">
      <style:table-row-properties style:row-height="61.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0pt" style:use-optimal-row-height="false" fo:break-before="page"/>
    </style:style>
    <style:style style:name="ro8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4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map style:condition="of:is-true-formula(NOT(ISERROR(SEARCH(&quot;AG&quot;;[.I6]))))" style:apply-style-name="cf1" style:base-cell-address="2020_report.I6"/>
      <style:map style:condition="of:is-true-formula(NOT(ISERROR(SEARCH(&quot;CL&quot;;[.I6]))))" style:apply-style-name="cf2" style:base-cell-address="2020_report.I6"/>
      <style:map style:condition="of:is-true-formula(NOT(ISERROR(SEARCH(&quot;CT&quot;;[.I6]))))" style:apply-style-name="cf3" style:base-cell-address="2020_report.I6"/>
      <style:map style:condition="of:is-true-formula(NOT(ISERROR(SEARCH(&quot;EN&quot;;[.I6]))))" style:apply-style-name="cf4" style:base-cell-address="2020_report.I6"/>
      <style:map style:condition="of:is-true-formula(NOT(ISERROR(SEARCH(&quot;ME&quot;;[.I6]))))" style:apply-style-name="cf5" style:base-cell-address="2020_report.I6"/>
      <style:map style:condition="of:is-true-formula(NOT(ISERROR(SEARCH(&quot;PA&quot;;[.I6]))))" style:apply-style-name="cf6" style:base-cell-address="2020_report.I6"/>
      <style:map style:condition="of:is-true-formula(NOT(ISERROR(SEARCH(&quot;RG&quot;;[.I6]))))" style:apply-style-name="cf7" style:base-cell-address="2020_report.I6"/>
      <style:map style:condition="of:is-true-formula(NOT(ISERROR(SEARCH(&quot;SR&quot;;[.I6]))))" style:apply-style-name="cf8" style:base-cell-address="2020_report.I6"/>
      <style:map style:condition="of:is-true-formula(NOT(ISERROR(SEARCH(&quot;TP&quot;;[.I6]))))" style:apply-style-name="cf9" style:base-cell-address="2020_report.I6"/>
    </style:style>
    <style:style style:name="ce5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map style:condition="of:is-true-formula(NOT(ISERROR(SEARCH(&quot;ALTRA REGIONE&quot;;[.L6]))))" style:apply-style-name="cf10" style:base-cell-address="2020_report.L6"/>
      <style:map style:condition="of:is-true-formula(NOT(ISERROR(SEARCH(&quot;AG&quot;;[.L6]))))" style:apply-style-name="cf1" style:base-cell-address="2020_report.L6"/>
      <style:map style:condition="of:is-true-formula(NOT(ISERROR(SEARCH(&quot;CL&quot;;[.L6]))))" style:apply-style-name="cf2" style:base-cell-address="2020_report.L6"/>
      <style:map style:condition="of:is-true-formula(NOT(ISERROR(SEARCH(&quot;CT&quot;;[.L6]))))" style:apply-style-name="cf3" style:base-cell-address="2020_report.L6"/>
      <style:map style:condition="of:is-true-formula(NOT(ISERROR(SEARCH(&quot;EN&quot;;[.L6]))))" style:apply-style-name="cf4" style:base-cell-address="2020_report.L6"/>
      <style:map style:condition="of:is-true-formula(NOT(ISERROR(SEARCH(&quot;ME&quot;;[.L6]))))" style:apply-style-name="cf5" style:base-cell-address="2020_report.L6"/>
      <style:map style:condition="of:is-true-formula(NOT(ISERROR(SEARCH(&quot;PA&quot;;[.L6]))))" style:apply-style-name="cf6" style:base-cell-address="2020_report.L6"/>
      <style:map style:condition="of:is-true-formula(NOT(ISERROR(SEARCH(&quot;RG&quot;;[.L6]))))" style:apply-style-name="cf7" style:base-cell-address="2020_report.L6"/>
      <style:map style:condition="of:is-true-formula(NOT(ISERROR(SEARCH(&quot;SR&quot;;[.L6]))))" style:apply-style-name="cf8" style:base-cell-address="2020_report.L6"/>
      <style:map style:condition="of:is-true-formula(NOT(ISERROR(SEARCH(&quot;TP&quot;;[.L6]))))" style:apply-style-name="cf9" style:base-cell-address="2020_report.L6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draw:stroke="solid" svg:stroke-color="#000000" draw:auto-grow-width="false" draw:auto-grow-height="fals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draw:fill="solid" draw:fill-color="#5b9bd5" draw:opacity="100%" draw:stroke="solid" svg:stroke-width="0.01389in" svg:stroke-color="#41719c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content-validations>
        <table:content-validation table:name="val1" table:condition="of:cell-content-is-in-list([.$F$216:.$F$224])" table:base-cell-address="2020_report.I6">
          <table:help-message table:display="true"/>
          <table:error-message table:display="true"/>
        </table:content-validation>
        <table:content-validation table:name="val2" table:condition="of:cell-content-is-in-list([.$F$216:.$F$225])" table:base-cell-address="2020_report.E6">
          <table:help-message table:display="true"/>
          <table:error-message table:display="true"/>
        </table:content-validation>
        <table:content-validation table:name="val3" table:condition="of:cell-content-is-in-list([.$F$231:.$F$240])" table:base-cell-address="2020_report.B3">
          <table:help-message table:display="true"/>
          <table:error-message table:display="true"/>
        </table:content-validation>
      </table:content-validations>
      <table:table table:name="2020_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5"/>
        <table:table-column table:style-name="co10" table:default-cell-style-name="ce1"/>
        <table:table-column table:style-name="co11" table:default-cell-style-name="ce1"/>
        <table:table-column table:style-name="co12" table:default-cell-style-name="ce5"/>
        <table:table-column table:style-name="co13" table:default-cell-style-name="ce5"/>
        <table:table-column table:style-name="co14" table:default-cell-style-name="ce1"/>
        <table:table-column table:style-name="co15" table:default-cell-style-name="ce1"/>
        <table:table-column table:style-name="co16" table:number-columns-repeated="16369" table:default-cell-style-name="ce1"/>
        <table:table-row table:style-name="ro1">
          <table:table-cell table:number-columns-repeated="8" table:style-name="ce10"/>
          <table:table-cell table:style-name="ce11"/>
          <table:table-cell table:number-columns-repeated="2" table:style-name="ce10"/>
          <table:table-cell table:number-columns-repeated="2" table:style-name="ce11"/>
          <table:table-cell table:style-name="ce10"/>
          <table:table-cell table:number-columns-repeated="16370"/>
        </table:table-row>
        <table:table-row table:style-name="ro2">
          <table:table-cell table:style-name="ce10"/>
          <table:table-cell table:style-name="ce17">
            <draw:frame draw:z-index="1" draw:id="id0" draw:style-name="a0" draw:name="Immagine 1" svg:x="0.14385in" svg:y="0.0711in" svg:width="0.93898in" svg:height="0.93898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3" table:style-name="ce21"/>
          <table:table-cell office:value-type="string" table:number-columns-spanned="5" table:number-rows-spanned="1" table:style-name="ce29">
            <text:p>REPORT DATI RELAZIONI ANNUALI EX ART. 9 L.257/1992</text:p>
          </table:table-cell>
          <table:covered-table-cell table:number-columns-repeated="4"/>
          <table:table-cell office:value-type="string" table:number-columns-spanned="2" table:number-rows-spanned="1" table:style-name="ce30">
            <text:p>Totali</text:p>
          </table:table-cell>
          <table:covered-table-cell/>
          <table:table-cell office:value-type="float" office:value="0" table:formula="of:=[.$M$206]" table:style-name="ce18">
            <text:p>0,00</text:p>
          </table:table-cell>
          <table:table-cell table:style-name="ce19"/>
          <table:table-cell table:number-columns-repeated="16370"/>
        </table:table-row>
        <table:table-row table:style-name="ro3">
          <table:table-cell table:style-name="ce10"/>
          <table:table-cell office:value-type="string" table:content-validation-name="val3" table:style-name="ce28">
            <office:annotation draw:style-name="a4" svg:x="1.55208333333333in" svg:y="1.23958333333333in" svg:width="1.5in" svg:height="0.8125in">
              <dc:creator>Francesco Palazzotto</dc:creator>
              <text:p><text:span text:style-name="T4">Menù a tendina</text:span></text:p>
            </office:annotation>
            <text:p>rel. 2021</text:p>
          </table:table-cell>
          <table:table-cell office:value-type="string" table:number-columns-spanned="4" table:number-rows-spanned="1" table:style-name="ce34">
            <text:p>DITTA RACCOLTA E TRASPORTO DI RIFIUTI PERICOLOSI CAT 5 :</text:p>
          </table:table-cell>
          <table:covered-table-cell table:number-columns-repeated="2"/>
          <table:covered-table-cell>
            <draw:custom-shape svg:x="1.72619in" svg:y="0.16369in" svg:width="0.44643in" svg:height="0.25298in" draw:z-index="2" draw:id="id1" draw:style-name="a3" draw:name="Freccia a destra 2">
              <svg:title/>
              <svg:desc/>
              <text:p text:style-name="a2" text:class-names="" text:cond-style-name=""><text:span text:style-name="a1" text:class-names=""/></text:p>
              <draw:enhanced-geometry xmlns:dr3d="urn:oasis:names:tc:opendocument:xmlns:dr3d:1.0" draw:type="non-primitive" svg:viewBox="0 0 21600 21600" draw:enhanced-path="M 0 ?f0 L ?f1 ?f0 ?f1 0 21600 10800 ?f1 21600 ?f1 ?f2 0 ?f2 Z N" draw:text-areas="0 ?f0 ?f5 ?f2" draw:glue-points="?f1 0 ?f1 21600" draw:glue-point-leaving-directions="0, 180" draw:modifiers="15480 5400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office:value-type="string" table:number-columns-spanned="3" table:number-rows-spanned="1" table:style-name="ce35">
            <text:p>AAAAAAAAAAAAAAAAAAAAAAAAAAAAAAA</text:p>
          </table:table-cell>
          <table:covered-table-cell table:number-columns-repeated="2"/>
          <table:table-cell office:value-type="string" table:number-columns-spanned="2" table:number-rows-spanned="1" table:style-name="ce34">
            <text:p>INSERIRE TUTTI I DATI A STAMPATELLO</text:p>
          </table:table-cell>
          <table:covered-table-cell/>
          <table:table-cell table:style-name="ce24"/>
          <table:table-cell office:value-type="string" table:number-columns-spanned="2" table:number-rows-spanned="1" table:style-name="ce40">
            <text:p>Non modificare assolutamente la struttura né aggiungere colonne. Aggiungere solamente il numero delle righe se superiore a 200 interventi.</text:p>
          </table:table-cell>
          <table:covered-table-cell/>
          <table:table-cell table:number-columns-repeated="16370"/>
        </table:table-row>
        <table:table-row table:style-name="ro4">
          <table:table-cell table:style-name="ce10"/>
          <table:table-cell office:value-type="string" table:number-columns-spanned="1" table:number-rows-spanned="2" table:style-name="ce46">
            <text:p>N°</text:p>
            <text:p><text:span text:style-name="T6">(Interventi)</text:span></text:p>
          </table:table-cell>
          <table:table-cell office:value-type="string" table:number-columns-spanned="3" table:number-rows-spanned="1" table:style-name="ce48">
            <text:p>DITTA ESECUTRICE DELLA BONIFICA</text:p>
          </table:table-cell>
          <table:covered-table-cell table:number-columns-repeated="2"/>
          <table:table-cell office:value-type="string" table:number-columns-spanned="4" table:number-rows-spanned="1" table:style-name="ce47">
            <text:p>CANTIERE DEI LAVORI</text:p>
          </table:table-cell>
          <table:covered-table-cell table:number-columns-repeated="3"/>
          <table:table-cell office:value-type="string" table:number-columns-spanned="3" table:number-rows-spanned="1" table:style-name="ce44">
            <text:p>DITTA SEDE DEL DEPOSITO SUL SUOLO (D1) O DEL CENTRO DI DEPOSITO PRELIMINARE (D15)</text:p>
          </table:table-cell>
          <table:covered-table-cell table:number-columns-repeated="2"/>
          <table:table-cell office:value-type="string" table:style-name="ce20">
            <text:p>QUANTITÀ DI MATERIALE TRASPORTATO</text:p>
          </table:table-cell>
          <table:table-cell office:value-type="string" table:number-columns-spanned="1" table:number-rows-spanned="2" table:style-name="ce46">
            <text:p>NOTE</text:p>
            <text:p><text:span text:style-name="T6">(Breve descrizione)</text:span></text:p>
          </table:table-cell>
          <table:table-cell table:number-columns-repeated="16370"/>
        </table:table-row>
        <table:table-row table:style-name="ro5">
          <table:table-cell table:style-name="ce10"/>
          <table:covered-table-cell/>
          <table:table-cell office:value-type="string" table:style-name="ce3">
            <office:annotation draw:style-name="a5" svg:x="2.77083333333333in" svg:y="2.40625in" svg:width="1.78125in" svg:height="1.47916666666667in">
              <dc:creator>francesco palazzotto</dc:creator>
              <text:p><text:span text:style-name="T4">Scrivere a stampatello</text:span></text:p>
            </office:annotation>
            <text:p><text:span text:style-name="T5">DITTA ESECUTRICE DELLA BONIFICA CAT. 10</text:span></text:p>
            <text:p/>
          </table:table-cell>
          <table:table-cell office:value-type="string" table:style-name="ce3">
            <office:annotation draw:style-name="a6" svg:x="6.5625in" svg:y="2.40625in" svg:width="1.78125in" svg:height="1.47916666666667in">
              <dc:creator>francesco palazzotto</dc:creator>
              <text:p><text:span text:style-name="T4">Scrivere a stampatello</text:span></text:p>
            </office:annotation>
            <text:p><text:span text:style-name="T5">SEDE</text:span></text:p>
            <text:p/>
          </table:table-cell>
          <table:table-cell office:value-type="string" table:style-name="ce4">
            <text:p><text:span text:style-name="T5">PROV.</text:span></text:p>
            <text:p><text:span text:style-name="T3">(Inserire dal menù a tendina)</text:span></text:p>
          </table:table-cell>
          <table:table-cell office:value-type="string" table:style-name="ce3">
            <office:annotation draw:style-name="a7" svg:x="4.48958333333333in" svg:y="1.63541666666667in" svg:width="1.79166666666667in" svg:height="1.46875in">
              <dc:creator>francesco palazzotto</dc:creator>
              <text:p><text:span text:style-name="T4">Scrivere a stampatello</text:span></text:p>
            </office:annotation>
            <text:p><text:span text:style-name="T5">COMUNE</text:span></text:p>
            <text:p><text:span text:style-name="T3">(Inserire il Comune dove ha sede il cantiere)</text:span></text:p>
          </table:table-cell>
          <table:table-cell office:value-type="string" table:style-name="ce3">
            <office:annotation draw:style-name="a8" svg:x="15.8854166666667in" svg:y="2.17708333333333in" svg:width="1.78125in" svg:height="1.46875in">
              <dc:creator>francesco palazzotto</dc:creator>
              <text:p><text:span text:style-name="T4">Scrivere a stampatello</text:span></text:p>
            </office:annotation>
            <text:p><text:span text:style-name="T5">DITTA PROPRIETARIA DELL'EDIFICIO</text:span></text:p>
            <text:p><text:span text:style-name="T3">(Se Prop. Individuale, Condominio, Società… ecc)</text:span></text:p>
          </table:table-cell>
          <table:table-cell office:value-type="string" table:style-name="ce2">
            <office:annotation draw:style-name="a9" svg:x="14.4375in" svg:y="1.63541666666667in" svg:width="1.75in" svg:height="0.979166666666667in">
              <dc:creator>francesco palazzotto</dc:creator>
              <text:p><text:span text:style-name="T4">Scrivere a stampatello</text:span></text:p>
            </office:annotation>
            <text:p><text:span text:style-name="T5">INDIRIZZO</text:span></text:p>
            <text:p><text:span text:style-name="T3">(Via/Corsso/Piazza/Contrada.... ecc)</text:span></text:p>
          </table:table-cell>
          <table:table-cell office:value-type="string" table:style-name="ce4">
            <text:p><text:span text:style-name="T5">PROV.</text:span></text:p>
            <text:p><text:span text:style-name="T3">(Inserire dal menù a tendina)</text:span></text:p>
          </table:table-cell>
          <table:table-cell office:value-type="string" table:style-name="ce2">
            <office:annotation draw:style-name="a10" svg:x="15.8854166666667in" svg:y="1.63541666666667in" svg:width="2.38541666666667in" svg:height="1.17708333333333in">
              <dc:creator>francesco palazzotto</dc:creator>
              <text:p><text:span text:style-name="T4">Scrivere a stampatello</text:span></text:p>
            </office:annotation>
            <text:p><text:span text:style-name="T5">DENOMINAZIONE</text:span></text:p>
            <text:p><text:span text:style-name="T3">(Ditta della sede del Dep. sul suolo (D1) o del Centro di dep. Preliminare (D15))</text:span></text:p>
          </table:table-cell>
          <table:table-cell office:value-type="string" table:style-name="ce2">
            <office:annotation draw:style-name="a11" svg:x="16.0833333333333in" svg:y="1.63541666666667in" svg:width="2.1875in" svg:height="1.30208333333333in">
              <dc:creator>francesco palazzotto</dc:creator>
              <text:p><text:span text:style-name="T4">Scrivere a stampatello</text:span></text:p>
            </office:annotation>
            <text:p><text:span text:style-name="T5">SEDE</text:span></text:p>
            <text:p><text:span text:style-name="T3">(Città)</text:span></text:p>
          </table:table-cell>
          <table:table-cell office:value-type="string" table:style-name="ce4">
            <text:p><text:span text:style-name="T5">PROV.</text:span></text:p>
            <text:p><text:span text:style-name="T3">(Inserire dal menù a tendina)</text:span></text:p>
          </table:table-cell>
          <table:table-cell office:value-type="string" table:style-name="ce4">
            <text:p><text:span text:style-name="T5">QUANTITÀ</text:span></text:p>
            <text:p><text:span text:style-name="T3">kg</text:span></text:p>
          </table:table-cell>
          <table:covered-table-cell/>
          <table:table-cell table:number-columns-repeated="16370"/>
        </table:table-row>
        <table:table-row table:style-name="ro6">
          <table:table-cell table:style-name="ce10"/>
          <table:table-cell office:value-type="float" office:value="1" table:style-name="ce12">
            <text:p>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 table:style-name="ce6"/>
        </table:table-row>
        <table:table-row table:style-name="ro6">
          <table:table-cell table:style-name="ce10"/>
          <table:table-cell office:value-type="float" office:value="2" table:style-name="ce12">
            <text:p>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" table:style-name="ce12">
            <text:p>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" table:style-name="ce12">
            <text:p>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" table:style-name="ce12">
            <text:p>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" table:style-name="ce12">
            <text:p>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" table:style-name="ce12">
            <text:p>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" table:style-name="ce12">
            <text:p>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" table:style-name="ce12">
            <text:p>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" table:style-name="ce12">
            <text:p>1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" table:style-name="ce12">
            <text:p>1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" table:style-name="ce12">
            <text:p>1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" table:style-name="ce12">
            <text:p>1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" table:style-name="ce12">
            <text:p>1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" table:style-name="ce12">
            <text:p>1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" table:style-name="ce12">
            <text:p>1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" table:style-name="ce12">
            <text:p>1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" table:style-name="ce12">
            <text:p>1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" table:style-name="ce12">
            <text:p>1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0" table:style-name="ce12">
            <text:p>2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1" table:style-name="ce12">
            <text:p>2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2" table:style-name="ce12">
            <text:p>2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3" table:style-name="ce12">
            <text:p>2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4" table:style-name="ce12">
            <text:p>2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5" table:style-name="ce12">
            <text:p>2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6" table:style-name="ce12">
            <text:p>2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7" table:style-name="ce12">
            <text:p>2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8" table:style-name="ce12">
            <text:p>2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9" table:style-name="ce12">
            <text:p>2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0" table:style-name="ce12">
            <text:p>3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1" table:style-name="ce12">
            <text:p>3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2" table:style-name="ce12">
            <text:p>3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3" table:style-name="ce12">
            <text:p>3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4" table:style-name="ce12">
            <text:p>3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5" table:style-name="ce12">
            <text:p>3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6" table:style-name="ce12">
            <text:p>3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7" table:style-name="ce12">
            <text:p>3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8" table:style-name="ce12">
            <text:p>3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39" table:style-name="ce12">
            <text:p>3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0" table:style-name="ce12">
            <text:p>4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1" table:style-name="ce12">
            <text:p>4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2" table:style-name="ce12">
            <text:p>4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3" table:style-name="ce12">
            <text:p>4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4" table:style-name="ce12">
            <text:p>4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5" table:style-name="ce12">
            <text:p>4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7">
          <table:table-cell table:style-name="ce10"/>
          <table:table-cell office:value-type="float" office:value="46" table:style-name="ce12">
            <text:p>4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7" table:style-name="ce12">
            <text:p>4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8" table:style-name="ce12">
            <text:p>4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49" table:style-name="ce12">
            <text:p>4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0" table:style-name="ce12">
            <text:p>5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1" table:style-name="ce12">
            <text:p>5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2" table:style-name="ce12">
            <text:p>5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3" table:style-name="ce12">
            <text:p>5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4" table:style-name="ce12">
            <text:p>5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5" table:style-name="ce12">
            <text:p>5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6" table:style-name="ce12">
            <text:p>5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7" table:style-name="ce12">
            <text:p>5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8" table:style-name="ce12">
            <text:p>5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59" table:style-name="ce12">
            <text:p>5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0" table:style-name="ce12">
            <text:p>6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1" table:style-name="ce12">
            <text:p>6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2" table:style-name="ce12">
            <text:p>6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3" table:style-name="ce12">
            <text:p>6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4" table:style-name="ce12">
            <text:p>6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5" table:style-name="ce12">
            <text:p>6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6" table:style-name="ce12">
            <text:p>6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7" table:style-name="ce12">
            <text:p>6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8" table:style-name="ce12">
            <text:p>6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69" table:style-name="ce12">
            <text:p>6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0" table:style-name="ce12">
            <text:p>7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1" table:style-name="ce12">
            <text:p>7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2" table:style-name="ce12">
            <text:p>7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3" table:style-name="ce12">
            <text:p>7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4" table:style-name="ce12">
            <text:p>7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5" table:style-name="ce12">
            <text:p>7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6" table:style-name="ce12">
            <text:p>7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7" table:style-name="ce12">
            <text:p>7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8" table:style-name="ce12">
            <text:p>7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79" table:style-name="ce12">
            <text:p>7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0" table:style-name="ce12">
            <text:p>8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1" table:style-name="ce12">
            <text:p>8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2" table:style-name="ce12">
            <text:p>8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3" table:style-name="ce12">
            <text:p>8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4" table:style-name="ce12">
            <text:p>8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5" table:style-name="ce12">
            <text:p>8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6" table:style-name="ce12">
            <text:p>8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7" table:style-name="ce12">
            <text:p>8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8" table:style-name="ce12">
            <text:p>8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89" table:style-name="ce12">
            <text:p>8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0" table:style-name="ce12">
            <text:p>9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7">
          <table:table-cell table:style-name="ce10"/>
          <table:table-cell office:value-type="float" office:value="91" table:style-name="ce12">
            <text:p>9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2" table:style-name="ce12">
            <text:p>9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3" table:style-name="ce12">
            <text:p>9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4" table:style-name="ce12">
            <text:p>9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5" table:style-name="ce12">
            <text:p>9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6" table:style-name="ce12">
            <text:p>9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7" table:style-name="ce12">
            <text:p>9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8" table:style-name="ce12">
            <text:p>9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99" table:style-name="ce12">
            <text:p>9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0" table:style-name="ce12">
            <text:p>10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1" table:style-name="ce12">
            <text:p>10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2" table:style-name="ce12">
            <text:p>10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3" table:style-name="ce12">
            <text:p>10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4" table:style-name="ce12">
            <text:p>10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5" table:style-name="ce12">
            <text:p>10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6" table:style-name="ce12">
            <text:p>10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7" table:style-name="ce12">
            <text:p>10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8" table:style-name="ce12">
            <text:p>10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09" table:style-name="ce12">
            <text:p>10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0" table:style-name="ce12">
            <text:p>11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1" table:style-name="ce12">
            <text:p>11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2" table:style-name="ce12">
            <text:p>11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3" table:style-name="ce12">
            <text:p>11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4" table:style-name="ce12">
            <text:p>11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5" table:style-name="ce12">
            <text:p>11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6" table:style-name="ce12">
            <text:p>11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7" table:style-name="ce12">
            <text:p>11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8" table:style-name="ce12">
            <text:p>11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19" table:style-name="ce12">
            <text:p>11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0" table:style-name="ce12">
            <text:p>12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1" table:style-name="ce12">
            <text:p>12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2" table:style-name="ce12">
            <text:p>12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3" table:style-name="ce12">
            <text:p>12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4" table:style-name="ce12">
            <text:p>12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5" table:style-name="ce12">
            <text:p>12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6" table:style-name="ce12">
            <text:p>12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7" table:style-name="ce12">
            <text:p>12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8" table:style-name="ce12">
            <text:p>12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29" table:style-name="ce12">
            <text:p>12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0" table:style-name="ce12">
            <text:p>13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1" table:style-name="ce12">
            <text:p>13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2" table:style-name="ce12">
            <text:p>13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3" table:style-name="ce12">
            <text:p>13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4" table:style-name="ce12">
            <text:p>13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5" table:style-name="ce12">
            <text:p>13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7">
          <table:table-cell table:style-name="ce10"/>
          <table:table-cell office:value-type="float" office:value="136" table:style-name="ce12">
            <text:p>13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7" table:style-name="ce12">
            <text:p>13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8" table:style-name="ce12">
            <text:p>13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39" table:style-name="ce12">
            <text:p>13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0" table:style-name="ce12">
            <text:p>14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1" table:style-name="ce12">
            <text:p>14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2" table:style-name="ce12">
            <text:p>14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3" table:style-name="ce12">
            <text:p>14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4" table:style-name="ce12">
            <text:p>14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5" table:style-name="ce12">
            <text:p>14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6" table:style-name="ce12">
            <text:p>14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7" table:style-name="ce12">
            <text:p>14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8" table:style-name="ce12">
            <text:p>14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49" table:style-name="ce12">
            <text:p>14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0" table:style-name="ce12">
            <text:p>15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1" table:style-name="ce12">
            <text:p>15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2" table:style-name="ce12">
            <text:p>15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3" table:style-name="ce12">
            <text:p>15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4" table:style-name="ce12">
            <text:p>15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5" table:style-name="ce12">
            <text:p>15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6" table:style-name="ce12">
            <text:p>15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7" table:style-name="ce12">
            <text:p>15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8" table:style-name="ce12">
            <text:p>15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59" table:style-name="ce12">
            <text:p>15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0" table:style-name="ce12">
            <text:p>16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1" table:style-name="ce12">
            <text:p>16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2" table:style-name="ce12">
            <text:p>16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3" table:style-name="ce12">
            <text:p>16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4" table:style-name="ce12">
            <text:p>16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5" table:style-name="ce12">
            <text:p>16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6" table:style-name="ce12">
            <text:p>16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7" table:style-name="ce12">
            <text:p>16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8" table:style-name="ce12">
            <text:p>16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69" table:style-name="ce12">
            <text:p>16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0" table:style-name="ce12">
            <text:p>17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1" table:style-name="ce12">
            <text:p>17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2" table:style-name="ce12">
            <text:p>17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3" table:style-name="ce12">
            <text:p>17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4" table:style-name="ce12">
            <text:p>17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5" table:style-name="ce12">
            <text:p>17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6" table:style-name="ce12">
            <text:p>17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7" table:style-name="ce12">
            <text:p>17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8" table:style-name="ce12">
            <text:p>17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79" table:style-name="ce12">
            <text:p>17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0" table:style-name="ce12">
            <text:p>18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7">
          <table:table-cell table:style-name="ce10"/>
          <table:table-cell office:value-type="float" office:value="181" table:style-name="ce12">
            <text:p>18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2" table:style-name="ce12">
            <text:p>18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3" table:style-name="ce12">
            <text:p>18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4" table:style-name="ce12">
            <text:p>18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5" table:style-name="ce12">
            <text:p>18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6" table:style-name="ce12">
            <text:p>18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7" table:style-name="ce12">
            <text:p>18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8" table:style-name="ce12">
            <text:p>18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89" table:style-name="ce12">
            <text:p>18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0" table:style-name="ce12">
            <text:p>19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1" table:style-name="ce12">
            <text:p>191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2" table:style-name="ce12">
            <text:p>192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3" table:style-name="ce12">
            <text:p>193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4" table:style-name="ce12">
            <text:p>194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5" table:style-name="ce12">
            <text:p>195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6" table:style-name="ce12">
            <text:p>196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7" table:style-name="ce12">
            <text:p>197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8" table:style-name="ce12">
            <text:p>198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199" table:style-name="ce12">
            <text:p>199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6">
          <table:table-cell table:style-name="ce10"/>
          <table:table-cell office:value-type="float" office:value="200" table:style-name="ce12">
            <text:p>200</text:p>
          </table:table-cell>
          <table:table-cell table:number-columns-repeated="2" table:style-name="ce12"/>
          <table:table-cell table:content-validation-name="val2" table:style-name="ce12"/>
          <table:table-cell table:number-columns-repeated="2" table:style-name="ce12"/>
          <table:table-cell table:style-name="ce13"/>
          <table:table-cell table:content-validation-name="val1" table:style-name="ce49"/>
          <table:table-cell table:number-columns-repeated="2" table:style-name="ce12"/>
          <table:table-cell table:content-validation-name="val2" table:style-name="ce50"/>
          <table:table-cell table:style-name="ce14"/>
          <table:table-cell table:style-name="ce13"/>
          <table:table-cell table:number-columns-repeated="16370"/>
        </table:table-row>
        <table:table-row table:style-name="ro8">
          <table:table-cell table:number-columns-repeated="8" table:style-name="ce10"/>
          <table:table-cell table:style-name="ce11"/>
          <table:table-cell table:number-columns-repeated="2" table:style-name="ce10"/>
          <table:table-cell table:style-name="ce11"/>
          <table:table-cell office:value-type="float" office:value="0" table:formula="of:=SUM([.M6:.M205])" table:style-name="ce15">
            <text:p>0,00</text:p>
          </table:table-cell>
          <table:table-cell table:style-name="ce10"/>
          <table:table-cell table:number-columns-repeated="16370"/>
        </table:table-row>
        <table:table-row table:number-rows-repeated="2" table:style-name="ro1">
          <table:table-cell table:number-columns-repeated="8" table:style-name="ce10"/>
          <table:table-cell table:style-name="ce11"/>
          <table:table-cell table:number-columns-repeated="2" table:style-name="ce10"/>
          <table:table-cell table:number-columns-repeated="2" table:style-name="ce11"/>
          <table:table-cell table:style-name="ce10"/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/>
          <table:table-cell table:style-name="ce23"/>
          <table:table-cell table:number-columns-repeated="16378"/>
        </table:table-row>
        <table:table-row table:style-name="ro1">
          <table:table-cell table:number-columns-repeated="5"/>
          <table:table-cell table:style-name="ce22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5"/>
          <table:table-cell office:value-type="string" table:number-columns-spanned="1" table:number-rows-spanned="2" table:style-name="ce45">
            <text:p>PROVINCIA</text:p>
          </table:table-cell>
          <table:table-cell table:number-columns-repeated="16378"/>
        </table:table-row>
        <table:table-row table:style-name="ro1">
          <table:table-cell table:number-columns-repeated="5"/>
          <table:covered-table-cell/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7">
            <text:p>AG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CL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CT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EN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ME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PA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RG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8">
            <text:p>SR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9">
            <text:p>TP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16">
            <text:p>ALTRA REGIONE</text:p>
          </table:table-cell>
          <table:table-cell table:number-columns-repeated="16378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5"/>
          <table:table-cell office:value-type="string" table:number-columns-spanned="1" table:number-rows-spanned="2" table:style-name="ce45">
            <text:p>ANNO</text:p>
          </table:table-cell>
          <table:table-cell table:number-columns-repeated="16378"/>
        </table:table-row>
        <table:table-row table:style-name="ro1">
          <table:table-cell table:number-columns-repeated="5"/>
          <table:covered-table-cell/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5">
            <text:p>rel. 2021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2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3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4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5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6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7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8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6">
            <text:p>rel. 2029</text:p>
          </table:table-cell>
          <table:table-cell table:number-columns-repeated="16378"/>
        </table:table-row>
        <table:table-row table:style-name="ro1">
          <table:table-cell table:number-columns-repeated="5"/>
          <table:table-cell office:value-type="string" table:style-name="ce27">
            <text:p>rel. 2030</text:p>
          </table:table-cell>
          <table:table-cell table:number-columns-repeated="16378"/>
        </table:table-row>
        <table:table-row table:number-rows-repeated="1048336" table:style-name="ro1">
          <table:table-cell table:number-columns-repeated="16384"/>
        </table:table-row>
        <table:named-expressions>
          <table:named-range table:name="Print_Area" table:cell-range-address="2020_report.$A$1:2020_report.$O$207" table:base-cell-address="2020_report.$A$1"/>
          <table:named-range table:name="Print_Titles" table:cell-range-address="2020_report.$A$2:2020_report.$XFD$5" table:base-cell-address="2020_repor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f1" style:family="table-cell">
      <style:text-properties fo:color="#FFC000" fo:font-weight="bold" style:font-weight-asian="bold" style:font-weight-complex="bold"/>
    </style:style>
    <style:style style:name="cf2" style:family="table-cell">
      <style:text-properties fo:color="#0070C0" fo:font-weight="bold" style:font-weight-asian="bold" style:font-weight-complex="bold"/>
    </style:style>
    <style:style style:name="cf3" style:family="table-cell">
      <style:text-properties fo:color="#C00000" fo:font-weight="bold" style:font-weight-asian="bold" style:font-weight-complex="bold"/>
    </style:style>
    <style:style style:name="cf4" style:family="table-cell">
      <style:text-properties fo:color="#FF00FF" fo:font-weight="bold" style:font-weight-asian="bold" style:font-weight-complex="bold"/>
    </style:style>
    <style:style style:name="cf5" style:family="table-cell">
      <style:text-properties fo:color="#0000FF" fo:font-weight="bold" style:font-weight-asian="bold" style:font-weight-complex="bold"/>
    </style:style>
    <style:style style:name="cf6" style:family="table-cell">
      <style:text-properties fo:color="#FF0000" fo:font-weight="bold" style:font-weight-asian="bold" style:font-weight-complex="bold"/>
    </style:style>
    <style:style style:name="cf7" style:family="table-cell">
      <style:text-properties fo:color="#C65911" fo:font-weight="bold" style:font-weight-asian="bold" style:font-weight-complex="bold"/>
    </style:style>
    <style:style style:name="cf8" style:family="table-cell">
      <style:text-properties fo:color="#00B050" fo:font-weight="bold" style:font-weight-asian="bold" style:font-weight-complex="bold"/>
    </style:style>
    <style:style style:name="cf9" style:family="table-cell">
      <style:text-properties fo:color="#7030A0" fo:font-weight="bold" style:font-weight-asian="bold" style:font-weight-complex="bold"/>
    </style:style>
    <style:style style:name="cf10" style:family="table-cell">
      <style:table-cell-properties fo:background-color="#FFFF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54330708661417in" fo:margin-bottom="0.354330708661417in" fo:margin-left="0.118110236220472in" fo:margin-right="0.118110236220472in" style:print-orientation="landscape" style:print-page-order="ttb" style:first-page-number="continue" style:scale-to="2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8pt" style:font-size-asian="18pt" style:font-size-complex="18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ianluca gioia</meta:initial-creator>
    <dc:creator>BIAGIO.MORABITO</dc:creator>
    <meta:creation-date>2016-04-12T09:08:21Z</meta:creation-date>
    <dc:date>2022-03-31T10:23:06Z</dc:date>
    <meta:print-date>2017-05-06T12:50:18Z</meta:print-date>
    <meta:editing-cycles>1</meta:editing-cycles>
    <meta:editing-duration>PT600S</meta:editing-duration>
    <meta:user-defined meta:name="AppVersion">14.0300</meta:user-defined>
    <meta:user-defined meta:name="Company">Olidat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