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18pt" style:text-underline-style="solid" style:text-underline-width="auto" style:text-underline-color="font-color" fo:font-weight="bold" officeooo:rsid="0001966d" officeooo:paragraph-rsid="0001966d" style:font-size-asian="18pt" style:font-weight-asian="bold" style:font-size-complex="18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8pt" fo:font-weight="bold" officeooo:rsid="000a6ae4" officeooo:paragraph-rsid="000a6ae4" style:font-size-asian="18pt" style:font-weight-asian="bold" style:font-size-complex="18pt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Times New Roman" fo:font-size="12pt" style:text-underline-style="none" fo:font-weight="normal" officeooo:rsid="0001966d" officeooo:paragraph-rsid="0001966d" style:font-size-asian="10.5pt" style:font-weight-asian="normal" style:font-size-complex="12pt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1pt" style:text-underline-style="none" fo:font-weight="bold" officeooo:rsid="0001966d" officeooo:paragraph-rsid="0001966d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1pt" style:text-underline-style="none" fo:font-weight="normal" officeooo:rsid="0001966d" officeooo:paragraph-rsid="0001966d" style:font-size-asian="11pt" style:font-weight-asian="normal" style:font-size-complex="11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1pt" style:text-underline-style="none" fo:font-weight="normal" officeooo:rsid="0001966d" officeooo:paragraph-rsid="00067649" style:font-size-asian="11pt" style:font-weight-asian="normal" style:font-size-complex="11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1pt" style:text-underline-style="none" fo:font-weight="normal" officeooo:rsid="000e3657" officeooo:paragraph-rsid="000e3657" style:font-size-asian="11pt" style:font-weight-asian="normal" style:font-size-complex="11pt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style:font-name="Times New Roman" fo:font-size="11pt" style:text-underline-style="none" fo:font-weight="normal" officeooo:rsid="00040375" officeooo:paragraph-rsid="00040375" style:font-size-asian="11pt" style:font-weight-asian="normal" style:font-size-complex="11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style:font-name="Times New Roman" fo:font-size="11pt" style:text-underline-style="none" fo:font-weight="normal" officeooo:rsid="00040375" officeooo:paragraph-rsid="000bcbe7" style:font-size-asian="11pt" style:font-weight-asian="normal" style:font-size-complex="11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style:font-name="Times New Roman" fo:font-size="11pt" style:text-underline-style="none" fo:font-weight="normal" officeooo:rsid="0001966d" officeooo:paragraph-rsid="00040375" style:font-size-asian="11pt" style:font-weight-asian="normal" style:font-size-complex="11pt" style:font-weight-complex="normal"/>
    </style:style>
    <style:style style:name="P11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style:font-name="Times New Roman" fo:font-size="11pt" style:text-underline-style="none" fo:font-weight="normal" officeooo:rsid="000593ca" officeooo:paragraph-rsid="000593ca" style:font-size-asian="11pt" style:font-weight-asian="normal" style:font-size-complex="11pt" style:font-weight-complex="normal"/>
    </style:style>
    <style:style style:name="P12" style:family="paragraph" style:parent-style-name="Standard" style:list-style-name="L2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style:font-name="Times New Roman" fo:font-size="11pt" style:text-underline-style="none" fo:font-weight="normal" officeooo:rsid="000a8408" officeooo:paragraph-rsid="000bcbe7" style:font-size-asian="11pt" style:font-weight-asian="normal" style:font-size-complex="11pt" style:font-weight-complex="normal"/>
    </style:style>
    <style:style style:name="P13" style:family="paragraph" style:parent-style-name="Standard" style:list-style-name="L3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style:font-name="Times New Roman" fo:font-size="11pt" style:text-underline-style="none" fo:font-weight="normal" officeooo:rsid="00030ef2" officeooo:paragraph-rsid="00030ef2" style:font-size-asian="11pt" style:font-weight-asian="normal" style:font-size-complex="11pt" style:font-weight-complex="normal"/>
    </style:style>
    <style:style style:name="P14" style:family="paragraph" style:parent-style-name="Standard" style:list-style-name="L2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officeooo:paragraph-rsid="000bcbe7"/>
    </style:style>
    <style:style style:name="P15" style:family="paragraph" style:parent-style-name="Standard" style:list-style-name="L4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officeooo:paragraph-rsid="000bcbe7"/>
    </style:style>
    <style:style style:name="P16" style:family="paragraph" style:parent-style-name="Standard" style:list-style-name="L1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/>
      <style:text-properties officeooo:paragraph-rsid="00030ef2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40375"/>
    </style:style>
    <style:style style:name="T3" style:family="text">
      <style:text-properties officeooo:rsid="000593ca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officeooo:rsid="00067649"/>
    </style:style>
    <style:style style:name="T6" style:family="text">
      <style:text-properties style:font-name="Times New Roman" fo:font-size="11pt" style:text-underline-style="none" fo:font-weight="normal" officeooo:rsid="00030ef2" style:font-size-asian="11pt" style:font-weight-asian="normal" style:font-size-complex="11pt" style:font-weight-complex="normal"/>
    </style:style>
    <style:style style:name="T7" style:family="text">
      <style:text-properties style:font-name="Times New Roman" fo:font-size="11pt" style:text-underline-style="none" fo:font-weight="normal" officeooo:rsid="000a8408" style:font-size-asian="11pt" style:font-weight-asian="normal" style:font-size-complex="11pt" style:font-weight-complex="normal"/>
    </style:style>
    <style:style style:name="T8" style:family="text">
      <style:text-properties style:font-name="Times New Roman" fo:font-size="11pt" style:text-underline-style="none" fo:font-weight="normal" officeooo:rsid="00040375" style:font-size-asian="11pt" style:font-weight-asian="normal" style:font-size-complex="11pt" style:font-weight-complex="normal"/>
    </style:style>
    <style:style style:name="T9" style:family="text">
      <style:text-properties style:font-name="Times New Roman" fo:font-size="11pt" style:text-underline-style="none" fo:font-weight="normal" officeooo:rsid="000bcbe7" style:font-size-asian="11pt" style:font-weight-asian="normal" style:font-size-complex="11pt" style:font-weight-complex="normal"/>
    </style:style>
    <style:style style:name="T10" style:family="text">
      <style:text-properties style:font-name="Times New Roman" fo:font-size="11pt" style:text-underline-style="none" fo:font-weight="normal" officeooo:rsid="00121741" style:font-size-asian="11pt" style:font-weight-asian="normal" style:font-size-complex="11pt" style:font-weight-complex="normal"/>
    </style:style>
    <style:style style:name="T11" style:family="text">
      <style:text-properties style:font-name="Times New Roman" fo:font-size="11pt" style:text-underline-style="none" fo:font-weight="normal" officeooo:rsid="00131468" style:font-size-asian="11pt" style:font-weight-asian="normal" style:font-size-complex="11pt" style:font-weight-complex="normal"/>
    </style:style>
    <style:style style:name="T12" style:family="text">
      <style:text-properties officeooo:rsid="000f4819"/>
    </style:style>
    <style:style style:name="T13" style:family="text">
      <style:text-properties fo:color="#2a6099" fo:font-size="11pt" style:text-underline-style="solid" style:text-underline-width="auto" style:text-underline-color="font-color" style:font-size-asian="11pt" style:font-size-complex="11pt"/>
    </style:style>
    <style:style style:name="T14" style:family="text">
      <style:text-properties fo:color="#2a6099" fo:font-size="11pt" style:text-underline-style="solid" style:text-underline-width="auto" style:text-underline-color="font-color" officeooo:rsid="001023f1" style:font-size-asian="11pt" style:font-size-complex="11pt"/>
    </style:style>
    <style:style style:name="T15" style:family="text">
      <style:text-properties officeooo:rsid="00121741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5">VIGNIT Vini e Distillati Italiani Pregiati</text:span> 202<text:span text:style-name="T12">3</text:span></text:p>
      <text:p text:style-name="P1">SCHEDA DI ADESIONE</text:p>
      <text:p text:style-name="P1"/>
      <text:p text:style-name="P3"><text:span text:style-name="T4">da iviare all’indirizzo PEC:</text:span><text:span text:style-name="T13"> </text:span><text:span text:style-name="T14">servizio</text:span><text:a xlink:type="simple" xlink:href="mailto:area5marketing@pec.dipartimentoagricolturasicilia.it" text:style-name="Internet_20_link" text:visited-style-name="Visited_20_Internet_20_Link"><text:span text:style-name="T13">5marketing@pec.dipartimentoagricolturasicilia.it</text:span></text:a></text:p>
      <text:p text:style-name="P4"/>
      <text:p text:style-name="P4">(la compilazione di tutti i campi è obbligatoria)</text:p>
      <text:p text:style-name="P4"/>
      <text:p text:style-name="P5">Consorzio/Organizzazione/Produttori/Cooperativa/Azienda___________________________________________</text:p>
      <text:p text:style-name="P5"/>
      <text:p text:style-name="P5">Indirizzo (via e n°)___________________________________________________________________________</text:p>
      <text:p text:style-name="P5"/>
      <text:p text:style-name="P5">CAP_____________________<text:span text:style-name="T5">C</text:span>ittà______________________________________________Prov.___________</text:p>
      <text:p text:style-name="P5"/>
      <text:p text:style-name="P5">Tel.__________________________cell.___________________________________fax____________________</text:p>
      <text:p text:style-name="P5"/>
      <text:p text:style-name="P6">Indirizzo Internet__________________________________e-mail_____________________________________</text:p>
      <text:p text:style-name="P6"/>
      <text:p text:style-name="P5">PEC___________________________________________________P. IVA______________________________</text:p>
      <text:p text:style-name="P5"/>
      <text:p text:style-name="P5">C.F._________________________________________ <text:span text:style-name="T5">c</text:span>ontatto_______________________________________</text:p>
      <text:p text:style-name="P5"/>
      <text:p text:style-name="P5">posizione_____________________________________attività________________________________________</text:p>
      <text:p text:style-name="P5"/>
      <text:p text:style-name="P5">categoria/e merceologica ______________________________________________________________________</text:p>
      <text:p text:style-name="P5"/>
      <text:p text:style-name="P7">In merito ai criteri per la selezione delle aziende sotto riportati, ai sensi dell’art. 46 e 47 del DPR 445/2000 si dichiara:</text:p>
      <text:p text:style-name="P5"/>
      <text:list xml:id="list3067873686" text:style-name="L1">
        <text:list-item>
          <text:p text:style-name="P16"><text:span text:style-name="T6">Quantitativi commercializzat</text:span><text:span text:style-name="T10">i</text:span><text:span text:style-name="T6"> (media ultimo triennio) </text:span><text:span text:style-name="T11">in € ___</text:span><text:span text:style-name="T6">_________________</text:span></text:p>
        </text:list-item>
      </text:list>
      <text:list xml:id="list2800902444" text:style-name="L2">
        <text:list-header>
          <text:p text:style-name="P12"/>
        </text:list-header>
        <text:list-item>
          <text:p text:style-name="P14"><text:span text:style-name="T7">Fatturato dei relativi quantitativi commercializzati </text:span><text:span text:style-name="T6">(media ultimo triennio) in </text:span><text:span text:style-name="T9">€_____________________</text:span></text:p>
        </text:list-item>
      </text:list>
      <text:list xml:id="list1540850306" text:style-name="L3">
        <text:list-header>
          <text:p text:style-name="P13"/>
        </text:list-header>
      </text:list>
      <text:list xml:id="list2535692569" text:style-name="L4">
        <text:list-item>
          <text:p text:style-name="P15"><text:span text:style-name="T8">Fatturato de</text:span><text:span text:style-name="T10">ll’ultimo anno</text:span><text:span text:style-name="T8"> commercializzat</text:span><text:span text:style-name="T10">o</text:span><text:span text:style-name="T8"> </text:span><text:span text:style-name="T9">all’estero </text:span><text:span text:style-name="T6">(media ultimo triennio) </text:span><text:span text:style-name="T8">€ ___________________</text:span></text:p>
        </text:list-item>
      </text:list>
      <text:p text:style-name="P9"/>
      <text:p text:style-name="P10"><text:span text:style-name="T2">Il </text:span>Consorzio/Organizzazione/Produttori/Cooperativa/Azienda_________________________________________</text:p>
      <text:p text:style-name="P10"/>
      <text:p text:style-name="P8">nella persona di ________________________________<text:span text:style-name="T3">in qualità di__ _________________________________</text:span></text:p>
      <text:p text:style-name="P8"/>
      <text:p text:style-name="P11">autorizza il trattamento dei dati raccolti ai sensi e per gli effetti dell L. 675/96.</text:p>
      <text:p text:style-name="P11"/>
      <text:p text:style-name="P11">Data_____________________<text:tab/><text:tab/></text:p>
      <text:p text:style-name="P11"><text:tab/><text:tab/><text:tab/></text:p>
      <text:p text:style-name="P11"><text:tab/><text:tab/><text:tab/><text:tab/><text:tab/><text:tab/><text:tab/><text:tab/><text:tab/><text:tab/> <text:s text:c="3"/>(timbro e firma)</text:p>
      <text:p text:style-name="P11"/>
      <text:p text:style-name="P11"/>
      <text:p text:style-name="P11"><text:tab/><text:tab/><text:tab/><text:tab/><text:tab/><text:tab/><text:tab/><text:tab/><text:tab/>_____________________________</text:p>
      <text:p text:style-name="P11"/>
      <text:p text:style-name="P11"/>
      <text:p text:style-name="P11">N.B. Verranno prese in considerazione <text:span text:style-name="T1">soltanto le richieste inviate all’indirizzo PEC</text:span> e non altri indirizzi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0:51.940000000</meta:creation-date>
    <meta:generator>LibreOffice/6.3.1.2$Windows_X86_64 LibreOffice_project/b79626edf0065ac373bd1df5c28bd630b4424273</meta:generator>
    <dc:date>2023-01-09T11:31:43.317000000</dc:date>
    <meta:editing-duration>PT53M21S</meta:editing-duration>
    <meta:editing-cycles>14</meta:editing-cycles>
    <meta:print-date>2023-01-09T11:32:22.228000000</meta:print-date>
    <meta:document-statistic meta:table-count="0" meta:image-count="0" meta:object-count="0" meta:page-count="1" meta:paragraph-count="27" meta:word-count="139" meta:character-count="1942" meta:non-whitespace-character-count="1804"/>
  </office:meta>
</office:document-meta>
</file>