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A600000641B68F8C1A66506D46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able_20_Contents">
      <style:paragraph-properties fo:margin-left="0cm" fo:margin-right="0.039cm" fo:margin-top="0cm" fo:margin-bottom="0.499cm" loext:contextual-spacing="false" fo:text-align="center" style:justify-single-word="false" fo:text-indent="0cm" style:auto-text-indent="false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Table_20_Contents">
      <style:paragraph-properties fo:text-align="center" style:justify-single-word="false"/>
      <style:text-properties fo:font-size="10.5pt" style:font-size-asian="10.5pt" style:font-size-complex="10.5pt"/>
    </style:style>
    <style:style style:name="P5" style:family="paragraph" style:parent-style-name="Table_20_Contents">
      <style:paragraph-properties fo:text-align="center" style:justify-single-word="false"/>
      <style:text-properties style:font-name="Times New Roman" fo:font-size="11.5pt" style:font-size-asian="11.5pt" style:font-size-complex="11.5pt"/>
    </style:style>
    <style:style style:name="P6" style:family="paragraph" style:parent-style-name="Default">
      <style:paragraph-properties fo:margin-left="0cm" fo:margin-right="0.019cm" fo:text-align="justify" style:justify-single-word="false" fo:text-indent="-0.026cm" style:auto-text-indent="false"/>
      <style:text-properties officeooo:paragraph-rsid="00722e3f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text-align="justify" style:justify-single-word="false"/>
      <style:text-properties style:font-name="Times New Roman" fo:font-size="12pt" officeooo:paragraph-rsid="006f6c6b" style:font-size-asian="12pt" style:font-size-complex="12pt"/>
    </style:style>
    <style:style style:name="P11" style:family="paragraph" style:parent-style-name="Standard">
      <style:paragraph-properties fo:text-align="start" style:justify-single-word="false"/>
      <style:text-properties style:font-name="Times New Roman" fo:font-size="12pt" officeooo:rsid="006f9b6f" officeooo:paragraph-rsid="006f9b6f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Times New Roman" fo:font-size="12pt" officeooo:rsid="006f9b6f" officeooo:paragraph-rsid="006f9b6f" style:font-size-asian="12pt" style:font-size-complex="12pt"/>
    </style:style>
    <style:style style:name="P13" style:family="paragraph" style:parent-style-name="Standard">
      <style:text-properties style:font-name="Times New Roman" fo:font-size="12pt" officeooo:paragraph-rsid="00588445" style:font-size-asian="12pt" style:font-size-complex="12pt"/>
    </style:style>
    <style:style style:name="P14" style:family="paragraph" style:parent-style-name="Standard">
      <style:paragraph-properties fo:text-align="start" style:justify-single-word="false"/>
      <style:text-properties style:font-name="Times New Roman" fo:font-size="12pt" officeooo:rsid="00711bf5" officeooo:paragraph-rsid="00711bf5" style:font-size-asian="12pt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Times New Roman" fo:font-size="12pt" officeooo:rsid="007acc42" officeooo:paragraph-rsid="007c65cf" style:font-size-asian="12pt" style:font-size-complex="12pt"/>
    </style:style>
    <style:style style:name="P16" style:family="paragraph" style:parent-style-name="Standard">
      <style:paragraph-properties fo:text-align="start" style:justify-single-word="false"/>
      <style:text-properties style:font-name="Times New Roman" fo:font-size="12pt" officeooo:paragraph-rsid="006f9b6f" style:font-size-asian="12pt" style:font-size-complex="12pt"/>
    </style:style>
    <style:style style:name="P17" style:family="paragraph" style:parent-style-name="Standard">
      <style:paragraph-properties fo:text-align="start" style:justify-single-word="false"/>
      <style:text-properties style:font-name="Times New Roman" fo:font-size="12pt" officeooo:paragraph-rsid="00711bf5" style:font-size-asian="12pt" style:font-size-complex="12pt"/>
    </style:style>
    <style:style style:name="P18" style:family="paragraph" style:parent-style-name="Standard">
      <style:paragraph-properties fo:margin-left="0.25cm" fo:margin-right="0.116cm" fo:line-height="115%" fo:text-align="center" style:justify-single-word="false" fo:text-indent="0cm" style:auto-text-indent="false"/>
      <style:text-properties style:font-name="Times New Roman" fo:font-size="12pt" fo:font-style="normal" officeooo:rsid="00722536" officeooo:paragraph-rsid="00722536" style:font-size-asian="12pt" style:font-style-asian="normal" style:font-size-complex="12pt" style:font-style-complex="normal"/>
    </style:style>
    <style:style style:name="P19" style:family="paragraph" style:parent-style-name="Standard">
      <style:paragraph-properties fo:margin-left="0.25cm" fo:margin-right="0.116cm" fo:line-height="115%" fo:text-align="center" style:justify-single-word="false" fo:text-indent="0cm" style:auto-text-indent="false"/>
      <style:text-properties style:font-name="Times New Roman" fo:font-size="12pt" fo:letter-spacing="-0.002cm" fo:font-style="italic" fo:font-weight="bold" officeooo:rsid="006f9b6f" officeooo:paragraph-rsid="00722536" style:font-size-asian="12pt" style:font-style-asian="italic" style:font-weight-asian="bold" style:font-size-complex="12pt" style:font-style-complex="italic"/>
    </style:style>
    <style:style style:name="P20" style:family="paragraph" style:parent-style-name="Standard">
      <loext:graphic-properties draw:fill="none"/>
      <style:paragraph-properties fo:margin-left="1.3cm" fo:margin-right="0.101cm" fo:margin-top="0cm" fo:margin-bottom="0.423cm" loext:contextual-spacing="false" fo:line-height="115%" fo:text-align="justify" style:justify-single-word="false" fo:hyphenation-ladder-count="no-limit" fo:text-indent="-1.3cm" style:auto-text-indent="false" fo:background-color="transparent"/>
      <style:text-properties style:font-name="Times New Roman" fo:font-size="12pt" officeooo:paragraph-rsid="007132e9" style:font-size-asian="12pt" style:font-size-complex="12pt" fo:hyphenate="false"/>
    </style:style>
    <style:style style:name="P21" style:family="paragraph" style:parent-style-name="Standard" style:master-page-name="">
      <loext:graphic-properties draw:fill="none"/>
      <style:paragraph-properties fo:margin-left="1.3cm" fo:margin-right="0.101cm" fo:margin-top="0cm" fo:margin-bottom="0.423cm" loext:contextual-spacing="false" fo:line-height="115%" fo:text-align="justify" style:justify-single-word="false" fo:hyphenation-ladder-count="no-limit" fo:text-indent="-1.3cm" style:auto-text-indent="false" style:page-number="auto" fo:background-color="transparent"/>
      <style:text-properties style:font-name="Times New Roman" fo:font-size="12pt" officeooo:paragraph-rsid="007132e9" style:font-size-asian="12pt" style:font-size-complex="12pt" fo:hyphenate="false"/>
    </style:style>
    <style:style style:name="P22" style:family="paragraph" style:parent-style-name="Standard">
      <style:paragraph-properties fo:margin-left="0cm" fo:margin-right="0.134cm" fo:margin-top="0cm" fo:margin-bottom="0.423cm" loext:contextual-spacing="false" fo:line-height="115%" fo:text-align="justify" style:justify-single-word="false" fo:text-indent="0cm" style:auto-text-indent="false"/>
      <style:text-properties style:font-name="Times New Roman" fo:font-size="12pt" officeooo:paragraph-rsid="007132e9" style:font-size-asian="12pt" style:font-size-complex="12pt"/>
    </style:style>
    <style:style style:name="P23" style:family="paragraph" style:parent-style-name="Text_20_body">
      <style:paragraph-properties fo:margin-top="0cm" fo:margin-bottom="0.011cm" loext:contextual-spacing="false"/>
      <style:text-properties style:font-name="Times New Roman" fo:font-size="12pt" officeooo:rsid="0030ab5f" officeooo:paragraph-rsid="00889f88" style:font-size-asian="12pt" style:font-size-complex="12pt"/>
    </style:style>
    <style:style style:name="P24" style:family="paragraph" style:parent-style-name="Standard" style:master-page-name="MP0">
      <style:paragraph-properties style:page-number="auto" fo:break-before="page"/>
    </style:style>
    <style:style style:name="P25" style:family="paragraph" style:parent-style-name="Standard" style:list-style-name="L1">
      <style:paragraph-properties fo:text-align="justify" style:justify-single-word="false"/>
      <style:text-properties style:font-name="Times New Roman" fo:font-size="12pt" officeooo:rsid="006f6c6b" officeooo:paragraph-rsid="006f6c6b" style:font-size-asian="12pt" style:font-size-complex="12pt"/>
    </style:style>
    <style:style style:name="P26" style:family="paragraph" style:parent-style-name="Standard" style:list-style-name="L2">
      <style:paragraph-properties fo:text-align="justify" style:justify-single-word="false"/>
      <style:text-properties style:font-name="Times New Roman" fo:font-size="12pt" officeooo:rsid="006f6c6b" officeooo:paragraph-rsid="006f6c6b" style:font-size-asian="12pt" style:font-size-complex="12pt"/>
    </style:style>
    <style:style style:name="P27" style:family="paragraph" style:parent-style-name="Standard" style:list-style-name="L3">
      <style:paragraph-properties fo:text-align="justify" style:justify-single-word="false"/>
      <style:text-properties style:font-name="Times New Roman" fo:font-size="12pt" officeooo:rsid="006f6c6b" officeooo:paragraph-rsid="006f6c6b" style:font-size-asian="12pt" style:font-size-complex="12pt"/>
    </style:style>
    <style:style style:name="P28" style:family="paragraph" style:parent-style-name="Standard" style:list-style-name="L4">
      <style:paragraph-properties fo:text-align="start" style:justify-single-word="false"/>
      <style:text-properties style:font-name="Times New Roman" fo:font-size="12pt" officeooo:rsid="00711bf5" officeooo:paragraph-rsid="00711bf5" style:font-size-asian="12pt" style:font-size-complex="12pt"/>
    </style:style>
    <style:style style:name="P29" style:family="paragraph" style:parent-style-name="Standard" style:list-style-name="L4">
      <style:paragraph-properties fo:text-align="justify" style:justify-single-word="false"/>
      <style:text-properties style:font-name="Times New Roman" fo:font-size="12pt" officeooo:rsid="00711bf5" officeooo:paragraph-rsid="00711bf5" style:font-size-asian="12pt" style:font-size-complex="12pt"/>
    </style:style>
    <style:style style:name="P30" style:family="paragraph" style:parent-style-name="Standard">
      <style:text-properties style:font-name="Times New Roman" fo:font-size="12pt" officeooo:rsid="0030ab5f" officeooo:paragraph-rsid="00538dd0" style:font-size-asian="12pt" style:font-size-complex="12pt"/>
    </style:style>
    <style:style style:name="P31" style:family="paragraph" style:parent-style-name="Standard" style:list-style-name="L2">
      <style:paragraph-properties fo:text-align="justify" style:justify-single-word="false"/>
      <style:text-properties officeooo:paragraph-rsid="006f6c6b"/>
    </style:style>
    <style:style style:name="P32" style:family="paragraph" style:parent-style-name="Standard" style:list-style-name="L3">
      <style:paragraph-properties fo:text-align="justify" style:justify-single-word="false"/>
      <style:text-properties officeooo:paragraph-rsid="006f6c6b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558148" style:font-weight-asian="bold" style:font-weight-complex="bold"/>
    </style:style>
    <style:style style:name="T3" style:family="text">
      <style:text-properties fo:font-weight="bold" officeooo:rsid="006e3e86" style:font-weight-asian="bold" style:font-weight-complex="bold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8pt" style:font-size-asian="8pt" style:font-name-complex="Times New Roman" style:font-size-complex="8pt"/>
    </style:style>
    <style:style style:name="T6" style:family="text">
      <style:text-properties style:language-asian="it" style:country-asian="IT" style:language-complex="ar" style:country-complex="SA"/>
    </style:style>
    <style:style style:name="T7" style:family="text">
      <style:text-properties fo:font-variant="small-caps"/>
    </style:style>
    <style:style style:name="T8" style:family="text">
      <style:text-properties style:font-name="Times New Roman" fo:font-size="12pt" style:font-size-asian="12pt" style:font-size-complex="12pt"/>
    </style:style>
    <style:style style:name="T9" style:family="text">
      <style:text-properties style:font-name="Times New Roman" fo:font-size="12pt" officeooo:rsid="006f6c6b" style:font-size-asian="12pt" style:font-size-complex="12pt"/>
    </style:style>
    <style:style style:name="T10" style:family="text">
      <style:text-properties style:font-name="Times New Roman" fo:font-size="12pt" officeooo:rsid="00722e3f" style:font-size-asian="12pt" style:font-size-complex="12pt"/>
    </style:style>
    <style:style style:name="T11" style:family="text">
      <style:text-properties style:font-name="Times New Roman" fo:font-size="12pt" officeooo:rsid="00711bf5" style:font-size-asian="12pt" style:font-size-complex="12pt"/>
    </style:style>
    <style:style style:name="T12" style:family="text">
      <style:text-properties fo:color="#000000" style:font-name="Times New Roman" fo:font-size="12pt" fo:font-weight="normal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T13" style:family="text">
      <style:text-properties fo:color="#000000" style:font-name="Times New Roman" fo:font-size="12pt" style:font-name-asian="Times New Roman" style:font-size-asian="12pt" style:font-name-complex="Times New Roman" style:font-size-complex="12pt" style:language-complex="ar" style:country-complex="SA"/>
    </style:style>
    <style:style style:name="T14" style:family="text">
      <style:text-properties fo:color="#000000" style:font-name="Times New Roman" fo:font-size="12pt" officeooo:rsid="00409548" style:font-name-asian="Times New Roman" style:font-size-asian="12pt" style:font-name-complex="Times New Roman" style:font-size-complex="12pt" style:language-complex="ar" style:country-complex="SA"/>
    </style:style>
    <style:style style:name="T15" style:family="text">
      <style:text-properties fo:color="#000000" style:font-name="Times New Roman" fo:font-size="12pt" officeooo:rsid="00519593" style:font-name-asian="Times New Roman" style:font-size-asian="12pt" style:font-name-complex="Times New Roman" style:font-size-complex="12pt" style:language-complex="ar" style:country-complex="SA"/>
    </style:style>
    <style:style style:name="T16" style:family="text">
      <style:text-properties fo:color="#000000" style:font-name="Times New Roman" fo:font-size="12pt" officeooo:rsid="00422981" style:font-name-asian="Times New Roman" style:font-size-asian="12pt" style:font-name-complex="Times New Roman" style:font-size-complex="12pt" style:language-complex="ar" style:country-complex="SA"/>
    </style:style>
    <style:style style:name="T17" style:family="text">
      <style:text-properties fo:color="#000000" style:font-name="Times New Roman" fo:font-size="12pt" fo:font-style="italic" officeooo:rsid="00409548" style:font-name-asian="Times New Roman" style:font-size-asian="12pt" style:font-style-asian="italic" style:font-name-complex="Times New Roman" style:font-size-complex="12pt" style:language-complex="ar" style:country-complex="SA" style:font-style-complex="italic"/>
    </style:style>
    <style:style style:name="T18" style:family="text">
      <style:text-properties officeooo:rsid="006f6c6b"/>
    </style:style>
    <style:style style:name="T19" style:family="text">
      <style:text-properties fo:font-style="italic" style:font-style-asian="italic"/>
    </style:style>
    <style:style style:name="T20" style:family="text">
      <style:text-properties fo:font-style="italic" officeooo:rsid="006f6c6b" style:font-style-asian="italic" style:font-style-complex="italic"/>
    </style:style>
    <style:style style:name="T21" style:family="text">
      <style:text-properties officeooo:rsid="00711bf5"/>
    </style:style>
    <style:style style:name="T22" style:family="text">
      <style:text-properties officeooo:rsid="007132e9"/>
    </style:style>
    <style:style style:name="T23" style:family="text">
      <style:text-properties fo:letter-spacing="0.002cm" fo:font-weight="bold" officeooo:rsid="006f9b6f" style:font-weight-asian="bold"/>
    </style:style>
    <style:style style:name="T24" style:family="text">
      <style:text-properties fo:letter-spacing="0.002cm" fo:font-weight="bold" officeooo:rsid="007d8b05" style:font-weight-asian="bold"/>
    </style:style>
    <style:style style:name="T25" style:family="text">
      <style:text-properties fo:letter-spacing="-0.002cm" fo:language="it" fo:country="IT"/>
    </style:style>
    <style:style style:name="T26" style:family="text">
      <style:text-properties fo:language="it" fo:country="IT"/>
    </style:style>
    <style:style style:name="T27" style:family="text">
      <style:text-properties fo:language="it" fo:country="IT" officeooo:rsid="007132e9"/>
    </style:style>
    <style:style style:name="T28" style:family="text">
      <style:text-properties fo:language="it" fo:country="IT" officeooo:rsid="00722536"/>
    </style:style>
    <style:style style:name="T29" style:family="text">
      <style:text-properties fo:language="it" fo:country="IT" officeooo:rsid="007fe335"/>
    </style:style>
    <style:style style:name="T30" style:family="text">
      <style:text-properties officeooo:rsid="0030ab5f"/>
    </style:style>
    <style:style style:name="T31" style:family="text">
      <style:text-properties officeooo:rsid="007b7a3f"/>
    </style:style>
    <style:style style:name="T32" style:family="text">
      <style:text-properties officeooo:rsid="007c65cf"/>
    </style:style>
    <style:style style:name="T33" style:family="text">
      <style:text-properties officeooo:rsid="007d8b05"/>
    </style:style>
    <style:style style:name="T34" style:family="text">
      <style:text-properties officeooo:rsid="00810181"/>
    </style:style>
    <style:style style:name="T35" style:family="text">
      <style:text-properties officeooo:rsid="0083ccda"/>
    </style:style>
    <style:style style:name="T36" style:family="text">
      <style:text-properties fo:font-size="11pt" style:font-size-asian="11pt" style:font-name-complex="Times New Roman" style:font-size-complex="11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<text:span text:style-name="Car._20_predefinito_20_paragrafo"><text:span text:style-name="T1">D.D.U.S. n. </text:span></text:span><text:span text:style-name="Car._20_predefinito_20_paragrafo"><text:span text:style-name="T2">20</text:span></text:span><text:span text:style-name="Car._20_predefinito_20_paragrafo"><text:span text:style-name="T3">77</text:span></text:span><text:tab/><text:tab/><text:tab/><text:tab/><text:tab/></text:p>
      <text:p text:style-name="Standard"><text:s text:c="59"/><text:span text:style-name="Car._20_predefinito_20_paragrafo"><text:span text:style-name="T4"><text:s text:c="11"/>REPUBBLICA ITALIANA</text:span></text:span></text:p>
      <text:p text:style-name="P2"><text:span text:style-name="Car._20_predefinito_20_paragrafo"><text:span text:style-name="T6"><draw:frame draw:style-name="fr1" draw:name="immagini2" text:anchor-type="as-char" svg:y="0cm" svg:width="1.312cm" style:rel-width="scale" svg:height="1.633cm" style:rel-height="scale" draw:z-index="0"><draw:image xlink:href="Pictures/10000000000004A600000641B68F8C1A66506D46.jpg" xlink:type="simple" xlink:show="embed" xlink:actuate="onLoad" loext:mime-type="image/jpeg"/></draw:frame></text:span></text:span></text:p>
      <text:p text:style-name="P3">Re<text:span text:style-name="Car._20_predefinito_20_paragrafo"><text:span text:style-name="T7">gione Siciliana</text:span></text:span></text:p>
      <text:p text:style-name="P4">PRESIDENZA</text:p>
      <text:p text:style-name="P5">Ufficio Stampa e Documentazione</text:p>
      <text:p text:style-name="P5"/>
      <text:p text:style-name="P5"/>
      <text:p text:style-name="P5"/>
      <text:p text:style-name="P7"><text:span text:style-name="Car._20_predefinito_20_paragrafo"><text:span text:style-name="T8">VISTA la L.R. n. 10 del 15 maggio 2000 e ss.mm.ii.;</text:span></text:span></text:p>
      <text:p text:style-name="P9">VISTO il D.Lgs. 30 giugno 2003 n.196 recante “<text:span text:style-name="T19">Codice in materia di protezione dei dati personali” </text:span>e ss.mm.ii.;</text:p>
      <text:p text:style-name="P9">VISTO l'art. 3, comma 7 della legge n. 136/2010 e ss.mm.ii., che sancisce l'obbligo della comunicazione del conto corrente dedicato ai contratti pubblici e l'impegno sulla tracciabilità dei pagamenti;</text:p>
      <text:p text:style-name="P9">VISTO il Testo Unico sull'Ordinamento del Governo e dell'Amministrazione Regionale approvato con D. P. Reg. del 28 febbraio 1979, n. 70 e ss.mm.ii.;</text:p>
      <text:p text:style-name="P9">VISTA la Legge ed il Regolamento sull'Amministrazione del Patrimonio e sulla Contabilità Generale dello Stato;</text:p>
      <text:p text:style-name="P9">VISTA a L.R. 08 luglio 1977, n. 47 “Norme in materia di bilancio e contabilità della Regione Siciliana” e ss. mm. ii.;</text:p>
      <text:p text:style-name="P9">VISTA la Legge 07 agosto 1990, n. 241 e ss.mm.ii, “Nuove norme in materia di procedimento amministrativo e ai documenti amministrativi”;</text:p>
      <text:p text:style-name="P9">VISTO il D.Lgs. 23 giugno 2011, n. 118 e successive modifiche ed integrazioni "Disposizioni in materia di armonizzazione dei sistemi contabili" e degli schemi di bilancio delle Regioni e degli Enti Locali;</text:p>
      <text:p text:style-name="P9">VISTA la L.R. 13 gennaio 2015 n. 3 art. 11, che disciplina le modalità applicative del D.lgs. 23 giugno 2011, n.118;</text:p>
      <text:p text:style-name="P9">VISTA la L.R. 15 aprile 2021 n. 9 ed in particolare l'art. 9 “Snellimento dei controlli delle Ragionerie Centrali”;</text:p>
      <text:p text:style-name="P9">VISTO il D.P.Reg. 5 aprile 2022, n. 9 concernente: “Regolamento di attuazione del Titolo II della L.R. 16 dicembre 2008, n.19 Rimodulazione degli assetti organizzativi dei dipartimenti regionali ai sensi dell'art.13, comma 3 della L.r.17 marzo 2016, n.3;</text:p>
      <text:p text:style-name="P9">VISTO il D.Lgs. 31 marzo 2023, n. 36 “Codice dei Contratti Pubblici in attuazione il D.Lgs. 31 marzo 2023, n. 36 “Codice dei Contratti Pubblici in attuazione dell’art. 1 della legge 21 maggio 2022 n. 78, recante delega al Governo in materia di contratti pubblici;</text:p>
      <text:p text:style-name="P9">VISTA la L.R. n. 12 del 12 ottobre 2023 – Recepimento del Codice dei Contratti Pubblici di cui al D.Lgs. 31 marzo 2023, n. 36. Disposizioni varie;</text:p>
      <text:p text:style-name="P9">VISTO il D.Lgs. 31 Dicembre 2024 n. 209, denominato “ Disposizioni integrative e correttive al codice dei contratti pubblici, di cui al D.Lgs. 31 marzo 2023, n. 36;</text:p>
      <text:p text:style-name="P9">VISTA la L.R. 31 gennaio 2024, n. 3, e, in particolare, l'articolo 38 recante: “Modifica dell’ordinamento della Presidenza della Regione” che, al comma 1, prevede l'istituzione, nell’ambito della Presidenza della Regione, del Dipartimento regionale del Cerimoniale e dei siti presidenziali;</text:p>
      <text:p text:style-name="P9">VISTO il D.P.Reg. 28 agosto 2024, n. 29 concernente: “Regolamento di attuazione dell’articolo 38 della L.R. 31 gennaio 2024, n. 3, recante: “Modifica dell'ordinamento della Presidenza della Regione”;</text:p>
      <text:p text:style-name="P9">VISTA la L.R. 5 gennaio 2026 n. 1 “Legge di Stabilità Regionale 2026-2028”;</text:p>
      <text:p text:style-name="P9">VISTA la L.R. 5 gennaio 2026 n. 2 “Bilancio di previsione della Regione Siciliana per il triennio 2026-2028”;</text:p>
      <text:p text:style-name="P6"><text:soft-page-break/><text:span text:style-name="Car._20_predefinito_20_paragrafo"><text:span text:style-name="T12">VISTO </text:span></text:span><text:span text:style-name="Car._20_predefinito_20_paragrafo"><text:span text:style-name="T13">il D.P. n. </text:span></text:span><text:span text:style-name="Car._20_predefinito_20_paragrafo"><text:span text:style-name="T14">3271</text:span></text:span><text:span text:style-name="Car._20_predefinito_20_paragrafo"><text:span text:style-name="T13">/Gab del 22/</text:span></text:span><text:span text:style-name="Car._20_predefinito_20_paragrafo"><text:span text:style-name="T14">07/2025</text:span></text:span><text:span text:style-name="Car._20_predefinito_20_paragrafo"><text:span text:style-name="T13"> con cui viene attribuito al</text:span></text:span><text:span text:style-name="Car._20_predefinito_20_paragrafo"><text:span text:style-name="T14">l’Arch. Di Chiara Francesco <text:s text:c="3"/></text:span></text:span><text:span text:style-name="Car._20_predefinito_20_paragrafo"><text:span text:style-name="T15">l</text:span></text:span><text:span text:style-name="Car._20_predefinito_20_paragrafo"><text:span text:style-name="T13">’incarico di Dirigente </text:span></text:span><text:span text:style-name="Car._20_predefinito_20_paragrafo"><text:span text:style-name="T17">ad interim</text:span></text:span><text:span text:style-name="Car._20_predefinito_20_paragrafo"><text:span text:style-name="T14"> </text:span></text:span><text:span text:style-name="Car._20_predefinito_20_paragrafo"><text:span text:style-name="T13">dell’attività dell’Ufficio Stampa e Documentazione, a far data dal</text:span></text:span><text:span text:style-name="Car._20_predefinito_20_paragrafo"><text:span text:style-name="T16">l’</text:span></text:span><text:span text:style-name="Car._20_predefinito_20_paragrafo"><text:span text:style-name="T13"> </text:span></text:span><text:span text:style-name="Car._20_predefinito_20_paragrafo"><text:span text:style-name="T14">01/07/2025</text:span></text:span><text:span text:style-name="Car._20_predefinito_20_paragrafo"><text:span text:style-name="T13"> e sino al</text:span></text:span><text:span text:style-name="Car._20_predefinito_20_paragrafo"><text:span text:style-name="T14">la data di insediamento del titolare </text:span></text:span><text:span text:style-name="Car._20_predefinito_20_paragrafo"><text:span text:style-name="T16">della struttura</text:span></text:span><text:span text:style-name="Car._20_predefinito_20_paragrafo"><text:span text:style-name="T14">.</text:span></text:span></text:p>
      <text:p text:style-name="P9">VISTO il D.lgs. 31 marzo 2023 n. 36 e s.m.i., nuovo Codice dei contratti pubblici ed i relativi allegati;</text:p>
      <text:p text:style-name="P9">VISTA la legge regionale 12 ottobre 2023, n. 12, con la quale si recepisce il Codice dei contratti pubblici di cui al predetto decreto legislativo 31 marzo 2023, n. 36, e si apportano modifiche alla legge regionale n. 12/2011;</text:p>
      <text:p text:style-name="P9">VISTA la legge regionale 31 gennaio 2024, n. 3, che apporta modifiche alle predette leggi regionali 12 luglio 2011 n.12 e 12 ottobre 2023, n. 2;</text:p>
      <text:p text:style-name="P15">VISTA la nota prot n. <text:span text:style-name="T31">1</text:span>9016 del 06/08/2026 con cu<text:span text:style-name="T32">i l’Ufficio di Gabinetto del Presidente della Regione,</text:span> <text:span text:style-name="T32">ai sensi della Deliberazione Giunta regionale di Governo n. 162 del 09/04/2026, </text:span><text:s/>trasmette la nota prot. n. 4<text:span text:style-name="T35">8</text:span>38/GAB del 05/08/2026 <text:span text:style-name="T32">c</text:span>on la quale l’Ufficio Stampa e Documentazione è stato delegato dal Capo di Gabinetto dell’Assessore dell’Economia alla gestione del capitolo 132018 della Rubrica dell’Assessorato Economia; </text:p>
      <text:p text:style-name="P10">CONSIDERATO che questa Stazione Appaltante deve procedere all’<text:span text:style-name="T18">affidamento delle attività <text:s/>del <text:s/></text:span><text:span text:style-name="T20">“Piano di Comunicazione delle iniziative di politica economica dell’Assessorato Regionale <text:s/>dell’Economia”</text:span><text:span text:style-name="T18"> sulla piattaforma <text:s/></text:span>“TuttoGare” della Regione Siciliana;</text:p>
      <text:p text:style-name="P10">RITENUTO che si rende necessario nominare <text:span text:style-name="T18">il RUP ed i supporti al RUP medesimo di cui alla procedura del CONSIDERATO sopra indicato, come di seguito riportato: </text:span></text:p>
      <text:p text:style-name="P10"/>
      <text:list xml:id="list489548915" text:style-name="L1">
        <text:list-item>
          <text:p text:style-name="P25">RUP – Dott. Mario Parlavecchio – Funzionario in servizio presso l’U.R.C. di Siracusa;</text:p>
          <text:p text:style-name="P25"/>
        </text:list-item>
      </text:list>
      <text:list xml:id="list2354944193" text:style-name="L2">
        <text:list-item>
          <text:p text:style-name="P31"><text:span text:style-name="T10">S</text:span><text:span text:style-name="T9">upporto al RUP – Dott. Francesco Carollo – Funzionario in servizio presso </text:span><text:span text:style-name="T10">il </text:span><text:span text:style-name="T9"><text:s/>D.R.T.;</text:span></text:p>
          <text:p text:style-name="P26"/>
        </text:list-item>
      </text:list>
      <text:list xml:id="list446679617" text:style-name="L3">
        <text:list-item>
          <text:p text:style-name="P32"><text:span text:style-name="T10">S</text:span><text:span text:style-name="T9">upporto al RUP – </text:span><text:span text:style-name="T11">Sig. </text:span><text:span text:style-name="T9"><text:s/>Salvatore Mannino – Funzionario in servizio presso l’Ufficio Stampa e Documentazione;</text:span></text:p>
          <text:p text:style-name="P27"/>
        </text:list-item>
      </text:list>
      <text:p text:style-name="P11">VISTE le dichiarazioni di incompatibilità del RUP e dei supporti al RUP;</text:p>
      <text:p text:style-name="P12">VERIFICATE che nei confronti del personale costituente la struttura di supporto del RUP individuato non sussistono le condizioni ostative, previste dall’art. 6-bis della Legge 241/1990, in materia di conflitto di interessi;</text:p>
      <text:p text:style-name="P12">ACCERTATA <text:span text:style-name="T21">l'insussistenza</text:span> di cause di astensioni previste dal Codice di comportamento dei dipendenti della Regione Siciliana, per il procedimento di cui sopra;</text:p>
      <text:p text:style-name="P11">Per me motivazioni in premessa citate:</text:p>
      <text:p text:style-name="P11"><text:s/></text:p>
      <text:p text:style-name="P18"><text:span text:style-name="T23">D</text:span><text:span text:style-name="T24">ECRETA</text:span></text:p>
      <text:p text:style-name="P19"/>
      <text:p text:style-name="P11">Art. 1 - <text:s/>Le premesse costituiscono parte integrante e sostanziale del presente <text:span text:style-name="T34">decreto</text:span>.</text:p>
      <text:p text:style-name="P16"/>
      <text:p text:style-name="P14">Art. 2 - Ai sensi dell’art. 15 del D.lgs n. 36/2026 e all’allegato 1.2, sono nominati componenti della struttura di supporto al RUP:</text:p>
      <text:p text:style-name="P17"/>
      <text:list xml:id="list1798209830" text:style-name="L4">
        <text:list-item>
          <text:p text:style-name="P28">Dott. Mario Parlavecchio , funzionario, quale Responsabile Unico del Progetto, responsabile della predisposizione e controllo delle procedure di gara;</text:p>
          <text:p text:style-name="P28"/>
        </text:list-item>
        <text:list-item>
          <text:p text:style-name="P29">Dott. Francesco Carollo e Sig. Salvatore Mannino, <text:span text:style-name="T22">funzionari, in qualità di supporto al Responsabile Unico del Progetto.</text:span></text:p>
        </text:list-item>
      </text:list>
      <text:p text:style-name="P17"/>
      <text:p text:style-name="P21"><text:span text:style-name="T26">A</text:span><text:span text:style-name="T27">rt. 3 -</text:span><text:span text:style-name="T26"><text:tab/>Il suddetto personale è incaricato di porre in essere tutti gli adempimenti di competenza, secondo quanto previsto dalle vigenti normative ed in particolare dal Codice dei contratti pubblici D.Lgs. n. 36/2023 e ss.mm.ii..</text:span></text:p>
      <text:p text:style-name="P20"><text:soft-page-break/><text:span text:style-name="T26">A</text:span><text:span text:style-name="T27">rt.</text:span><text:span text:style-name="T26"> </text:span><text:span text:style-name="T27">4</text:span><text:span text:style-name="T26">- Ai soggetti come sopra nominati sarà corrisposto, ove spettante, l’incentivo previsto dall’art. 45 del D.Lgs. n. 36/2023 e ss.mm.ii. determinato e ripartito secondo quanto previsto dal </text:span><text:span text:style-name="T25">D.P.Reg. </text:span><text:span text:style-name="T26">n. 578/GAB del 11 dicembre 2024.</text:span></text:p>
      <text:p text:style-name="P22"><text:span text:style-name="T28">Art.5– </text:span><text:span text:style-name="T29">Il presente decreto </text:span><text:span text:style-name="T26">sarà pubblicat</text:span><text:span text:style-name="T29">o</text:span><text:span text:style-name="T26"> sul sito istituzionale del</text:span><text:span text:style-name="T27">l’Ufficio Stampa e Documentazione</text:span><text:span text:style-name="T26">, ai sensi dell'art. 68 della L.R. 12.08.2014 n. 21 e ss. mm. ii. ed ai sensi dell'art. 37 del D. Lgs. n.33/2013 ss.mm.ii..</text:span></text:p>
      <text:p text:style-name="P8">Palermo, <text:span text:style-name="T33">7 agosto 2026</text:span></text:p>
      <text:p text:style-name="P13"><text:tab/><text:tab/><text:tab/><text:tab/><text:tab/></text:p>
      <text:p text:style-name="P13"><text:tab/><text:tab/><text:tab/><text:tab/><text:tab/><text:tab/>Il Dirigente dell’Ufficio Stampa e Documentazione<text:tab/><text:tab/><text:tab/><text:tab/><text:tab/><text:tab/> <text:s text:c="41"/><text:span text:style-name="T30">ad interim </text:span></text:p>
      <text:p text:style-name="P30"><text:tab/><text:tab/><text:tab/><text:tab/><text:tab/><text:tab/><text:tab/> <text:s text:c="4"/>Arch. Francesco Di Chiara </text:p>
      <text:p text:style-name="P23"><text:span text:style-name="Car._20_predefinito_20_paragrafo"><text:span text:style-name="T36"><text:s text:c="7"/></text:span></text:span><text:span text:style-name="Car._20_predefinito_20_paragrafo"><text:span text:style-name="T5"><text:s text:c="80"/>(Firma autografa sostituita a mezzo stampa, ai sensi dell’art 3, comma 2 del Dlgs 39/1993)</text:span></text:span><text:span text:style-name="T4"> 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Default" style:family="paragraph">
      <style:paragraph-properties fo:hyphenation-ladder-count="no-limit"/>
      <style:text-properties fo:color="#000000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Car._20_predefinito_20_paragrafo" style:display-name="Car. predefinito paragrafo" style:family="text"/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r._20_predefinito_20_paragrafo5" style:display-name="Car. predefinito paragrafo5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0.3$Windows_X86_64 LibreOffice_project/98c6a8a1c6c7b144ce3cc729e34964b47ce25d62</meta:generator>
    <dc:title>ADD_Autodichiarazione_DURC</dc:title>
    <meta:creation-date>2024-03-12T10:07:00Z</meta:creation-date>
    <dc:date>2026-08-07T11:53:06.437000000</dc:date>
    <meta:editing-cycles>274</meta:editing-cycles>
    <meta:editing-duration>P1DT1H45M44S</meta:editing-duration>
    <meta:print-date>2026-08-07T09:26:03.311000000</meta:print-date>
    <meta:document-statistic meta:table-count="0" meta:image-count="1" meta:object-count="0" meta:page-count="3" meta:paragraph-count="57" meta:word-count="1028" meta:character-count="6897" meta:non-whitespace-character-count="5671"/>
    <meta:template xlink:type="simple" xlink:actuate="onRequest" xlink:title="" xlink:href="../../UFFICIO%20STAMPA/DECRETI%20ANNO%202025/CAPITOLO%20100310/CAPITOLO%20100317/CAPITOLO%20100309/AGENZIA%20STAMPA%20ANNI%202025-2026/ANSA/DDUS%20n.%202093%20del%2024.122.2024%20ANSA%20%20impegno%20anni%202025%20-2026.odt/DDUS%20N.%202058%20del%2004.10.2024%20%20Italpress%20srl%20%20-%20trasformazione%20impegno%20anni%202024%20-2025%20%20liquidazione%25"/>
  </office:meta>
</office:document-meta>
</file>